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Kruiseik 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ZE-LEENDE</text:p>
            <text:p text:style-name="common-al"/>
            <text:p text:style-name="common-al">
            <text:span text:style-name="nadrukvet">Overwegingen ten aanzien van het besluit;</text:span>
          </text:p>
            <text:p text:style-name="common-al">Een bewoner van de Kruiseik in Heeze heeft in oktober 2020 een aanvraag gedaan voor de aanleg van een gehandicaptenparkeerplaats omdat hij/zij fysiek beperkt is. Bewoner is in bezit van een gehandicaptenkaart voor bestuurder en heeft recht op een gehandicaptenparkeerplaats. Nabij de woning is geen gehandicaptenparkeerplaats aanwezig. Om bewoner te voorzien van een gehandicaptenparkeerplaats wordt deze dan ook voor de woning aan de Kruiseik aangelegd door middel van markering en wordt het verkeersbord E6 (gehandicaptenparkeerplaats) Reglement verkeersregels en verkeerstekens 1990 geplaatst.</text:p>
            <text:p text:style-name="common-al"/>
            <text:p text:style-name="common-al">
            <text:span text:style-name="nadrukvet">Gelet op: </text:span>
          </text:p>
            <text:p text:style-name="common-al">Wegenverkeerswet 1994; </text:p>
            <text:p text:style-name="common-al">Wegenverkeerswet 1994, artikel 18, lid 1, waarin is bepaald dat ons college de bevoegdheid heeft tot </text:p>
            <text:p text:style-name="common-al">het nemen van verkeersbesluiten; </text:p>
            <text:p text:style-name="common-al">Het Reglement Verkeersregels en Verkeerstekens 1990 (RVV 1990); </text:p>
            <text:p text:style-name="common-al">Het Besluit Administratieve Bepalingen inzake het Wegverkeer (BABW 1994); </text:p>
            <text:p text:style-name="common-al">Artikel 15 van de Wegenverkeerswet 1994, lid 1; </text:p>
            <text:p text:style-name="common-al">Artikel 24 van het Besluit Administratieve Bepalingen in het Wegverkeer; </text:p>
            <text:p text:style-name="common-al">Artikel 24 van het Reglement Verkeersregels en Verkeerstekens; </text:p>
            <text:p text:style-name="common-al">Artikel 26 van het Reglement Verkeersregels en Verkeerstekens; </text:p>
            <text:p text:style-name="common-al">Artikel 85 van het Reglement Verkeersregels en Verkeerstekens; </text:p>
            <text:p text:style-name="common-al"/>
            <text:p text:style-name="common-al">
            <text:span text:style-name="nadrukvet">Overwegende: </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gewijzigd.</text:p>
            <text:p text:style-name="common-al"/>
            <text:p text:style-name="common-al">
            <text:span text:style-name="nadrukvet">Uit het oogpunt van:</text:span>
          </text:p>
            <text:p text:style-name="common-al">Volgens artikel 2 van de Wegenverkeerswet is het onderstaande uitgangspunt van belang voor het </text:p>
            <text:p text:style-name="common-al">Instellen van onderhavige verkeersmaatregel: </text:p>
            <text:p text:style-name="common-al"/>
            <text:list text:style-name="id1-3-2-1-1-25">
              <text:list-item text:style-override="id1-3-2-1-1-25-1">
                <text:number>1.</text:number>
                <text:p text:style-name="al">het in stand houden van de weg en het waarborgen van de bruikbaarheid daarvan; </text:p>
              </text:list-item>
              <text:list-item text:style-override="id1-3-2-1-1-25-2">
                <text:number>2.</text:number>
                <text:p text:style-name="al">het verzekeren van de veiligheid op de weg; </text:p>
              </text:list-item>
              <text:list-item text:style-override="id1-3-2-1-1-25-3">
                <text:number>3.</text:number>
                <text:p text:style-name="al">het beschermen van weggebruikers en passagiers; </text:p>
              </text:list-item>
              <text:list-item text:style-override="id1-3-2-1-1-25-4">
                <text:number>4.</text:number>
                <text:p text:style-name="al">het voorkomen of beperken van verkeersoverlast, hinder, schade en gevolgen voor het milieu en </text:p>
              </text:list-item>
              <text:list-item text:style-override="id1-3-2-1-1-25-5">
                <text:number>5.</text:number>
                <text:p text:style-name="al">het voorkomen of beperken van aantasting van het karakter of functie van objecten of gebieden.</text:p>
              </text:list-item>
            </text:list>
            <text:p text:style-name="common-al"/>
            <text:p text:style-name="common-al">De betreffende wegen zijn in beheer van de gemeente Heeze-Leende. De politie adviseert positief over dit verkeersbesluit. </text:p>
            <text:p text:style-name="common-al"/>
            <text:p text:style-name="common-al">
            <text:span text:style-name="nadrukvet">BESLUIT</text:span>
          </text:p>
            <text:p text:style-name="common-al">Gelet op artikel 18 lid 1d Wegenverkeerswet 1994 en artikel 15 lid 1 Wegenverkeerswet 1994, is besloten tot:</text:p>
            <text:p text:style-name="common-al"> 1. het aanleggen van een gehandicaptenparkeerplaats op de Kruiseik te Heeze en het plaatsen van het bord E06 (gehandicaptenparkeerplaats) van Bijlage 1 van het RVV 1990</text:p>
            <text:p text:style-name="common-al"/>
            <text:p text:style-name="common-al">
            <text:span text:style-name="nadrukvet">Mededelingen</text:span>
          </text:p>
            <text:p text:style-name="last-al">Bezwaarclausule: Ingevolge artikel 6:7 van de Algemene wet bestuursrecht kunnen belanghebbenden binnen zes weken na de dag van verzending van deze beschikking bezwaar indienen bij het college van burgemeester en wethouders. Een bezwaarschrift schorst de werking van het besluit niet. Het bezwaarschrift moet worden ondertekend en bevat tenminste naam en adres van de indiener, de dagtekening, een omschrijving van het besluit waartegen het bezwaar zich richt en de gronden van het bezwaar. Na het indienen van een bezwaarschrift kunt u, indien - gelet op de betrokken belangen - onverwijlde spoed dat vereist, een voorlopige voorziening aanvragen bij de voorzieningenrechter van Rechtbank ’s-Hertogenbosch, sector Bestuursrecht, Postbus 90125, 5200 MA ’s-Hertogenbosch. U kunt ook digitaal het verzoek om voorlopige voorziening indienen bij genoemde rechtbank via http://loket.rechtspraak.nl/bestuursrecht. Daarvoor moet u wel beschikken over een elektronische handtekening (DigiD). Kijk op de genoemde site voor de precieze voorwaarden. Voor de behandeling van een voorlopige voorziening wordt griffierecht in rekening gebracht. ]</text:p>
            <text:p text:style-name="tekst_bottom"/>
          </text:section>
        </text:section>
        <text:section text:name="zakelijke-mededeling-sluiting_id1-3-2-2" text:style-name="zakelijke-mededeling-sluiting">
          <text:section text:name="gegeven_id1-3-2-2-1" text:style-name="gegeven">
            <text:p text:style-name="dagtekening">
            <text:span text:style-name="plaats">[Gemeente Heeze-Leende]</text:span>
            <text:span text:style-name="datum">[07 Maart 2022]</text:span>
          </text:p>
          </text:section>
          <text:section text:name="ondertekening_id1-3-2-2-2">
            <text:p><text:span text:style-name="functie">Burgemeester en wethouders van [Heeze-Leende],</text:span></text:p>
            <text:p><text:span text:style-name="deze">Namens deze:</text:span></text:p>
            <text:p><text:span text:style-name="ondertekening_naam">
            <text:span text:style-name="voornaam">[I B van ]</text:span>
            <text:span text:style-name="achternaam">[Helden]</text:span>
          </text:span></text:p>
          </text:section>
          <text:section text:name="ondertekening_id1-3-2-2-3">
            <text:p><text:span text:style-name="ondertekening_naam">
            <text:span text:style-name="voornaam">[Medewerker Verkeer en Vervoer] </text:span>
            <text:span text:style-name="achternaam"/>
          </text:span></text:p>
            <text:p><text:span text:style-name="ondertekening_naam">
            <text:span text:style-name="achternaam">[Afdelingsmanager: de heer T. Smits]</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ze-Leende</text:p>
            </table:table-cell>
            <table:table-cell office:value-type="string" table:style-name="header.C">
              <text:p text:style-name="headerright"><text:span text:style-name="nr">Nr. 106795</text:span><text:line-break/><text:date style:data-style-name="dag" text:fixed="true" text:date-value="2022-03-10"/><text:line-break/><text:date style:data-style-name="jaar" text:fixed="true" text:date-value="2022-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6795</text:span><text:date style:data-style-name="nicedate" text:fixed="true" text:date-value="2022-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6795</text:span><text:date style:data-style-name="nicedate" text:fixed="true" text:date-value="2022-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3.16/xml/MC-DRP-OverigeWegverkeer-Web-ZM.xml</meta:user-defined>
    <meta:user-defined meta:name="OVERHEID.Gemeente/DC.creator">Heeze-Leende</meta:user-defined>
    <meta:user-defined meta:name="OVERHEID.Informatietype/DC.type">officiële publicatie</meta:user-defined>
    <meta:user-defined meta:name="OVERHEIDop.Rubriek/DC.type">verkeersbesluit of -mededeling</meta:user-defined>
    <meta:user-defined meta:name="OVERHEID.Gemeente/DCTERMS.publisher">Heeze-Leende</meta:user-defined>
    <meta:user-defined meta:name="OVERHEID.Gemeente/OVERHEID.authority">Heeze-Leende</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lternative">Gemeente Heeze-Leende - Verkeersbesluit Gehandicaptenparkeerplaats - Kruiseik 3 Heeze</meta:user-defined>
    <meta:user-defined meta:name="DCTERMS.abstract">Verkeersbesluit opstellen gehandicaptenparkeerplaats Kruiseik 3 Heeze. Deze is al enige tijd in gebruik, echter nooit een besluit aan ten grondslag gelegd.</meta:user-defined>
    <meta:user-defined meta:name="OVERHEIDop.verkeersbordcode">E6</meta:user-defined>
    <dc:language>nl</dc:language>
    <meta:user-defined meta:name="OVERHEIDop.locatietype/OVERHEIDop.gebiedsmarkering">Adres</meta:user-defined>
    <meta:user-defined meta:name="DC.title">[Verkeersbesluit Gehandicaptenparkeerplaats Kruiseik 3]</meta:user-defined>
    <meta:user-defined meta:name="DCTERMS.W3CDTF/DCTERMS.available">2022-03-10</meta:user-defined>
    <meta:user-defined meta:name="OVERHEIDop.externeBijlage">Locatie bepaling GHPP Kruiseik 3 Heeze|exb-2022-14162</meta:user-defined>
    <meta:user-defined meta:name="DCTERMS.W3CDTF/OVERHEIDop.jaargang">2022</meta:user-defined>
    <meta:user-defined meta:name="OVERHEIDop.publicationIssue">106795</meta:user-defined>
    <meta:user-defined meta:name="OVERHEIDop.GmbID/DC.identifier">gmb-2022-106795</meta:user-defined>
    <meta:user-defined meta:name="OVERHEIDop.versieInformatie"/>
  </office:meta>
</office:document-meta>
</file>