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MET SCHUURGEDEELTE (RESTAURATIE), SCHOTERLANDSEWEG 57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met schuurgedeelte (restauratie) op het perceel Schoterlandseweg 57 te Oudeschoot (07 maart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3033</text:span><text:line-break/><text:date style:data-style-name="dag" text:fixed="true" text:date-value="2022-03-09"/><text:line-break/><text:date style:data-style-name="jaar" text:fixed="true" text:date-value="2022-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3033</text:span><text:date style:data-style-name="nicedate" text:fixed="true" text:date-value="2022-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3033</text:span><text:date style:data-style-name="nicedate" text:fixed="true" text:date-value="2022-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MET SCHUURGEDEELTE (RESTAURATIE), SCHOTERLANDSEWEG 57 OUDESCHOOT</meta:user-defined>
    <meta:user-defined meta:name="DCTERMS.W3CDTF/DCTERMS.available">2022-03-09</meta:user-defined>
    <meta:user-defined meta:name="DCTERMS.W3CDTF/OVERHEIDop.jaargang">2022</meta:user-defined>
    <meta:user-defined meta:name="OVERHEIDop.publicationIssue">103033</meta:user-defined>
    <meta:user-defined meta:name="OVERHEIDop.GmbID/DC.identifier">gmb-2022-103033</meta:user-defined>
    <meta:user-defined meta:name="OVERHEIDop.versieInformatie"/>
  </office:meta>
</office:document-meta>
</file>