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Udenhoutseweg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ESLUIT INTREKKING OMGEVINGSVERGUNNING </text:p>
            <text:p text:style-name="common-al"/>
            <text:p text:style-name="common-al">Onderwerp </text:p>
            <text:p text:style-name="common-al">Wij hebben op 18 oktober 2021 van Landbouwbedrijf Van Tu ijl, Udenhoutseweg 8 te Helvoirt, een verzoek ontvangen voor het gedeeltelijk intrekken van een omgevingsvergunning beperkte milieutoets als bedoeld in artikel 2.1, lid 1 onder i, van de Wabo (OBM), voor de inrichting gelegen aan Udenhoutseweg 8 te Helvoirt, kadastraal bekend gemeente Helvoirt, sectie D, nummer 4179. Het verzoek is geregistreerd onder nummer Z21- 244308. wc E; </text:p>
            <text:p text:style-name="common-al"/>
            <text:p text:style-name="common-al">Aanleiding tot dit verzoek is het extern salderen ten behoeve van projecten van Rijkswaterstaat. Het betreft de projecten Wilhelminakanaal Sluis II en lnnovA58. </text:p>
            <text:p text:style-name="common-al"/>
            <text:p text:style-name="common-al">Besluit </text:p>
            <text:p text:style-name="common-al">Wij besluiten, gelet op de overwegingen die zijn opgenomen in deze beschikking en gelet op paragraaf 2.6 van de Wet algemene bepalingen omgevingsrecht (Wabo);</text:p>
            <text:p text:style-name="common-al">• de op 18 april 2017 verleende OBM, gedeeltelijk in te trekken.</text:p>
            <text:p text:style-name="common-al"> • dat de volgende delen van de aanvraag onderdeel uit maken van deze vergunning: o het verzoek tot intrekking d.d. 18 oktober 2021</text:p>
            <text:p text:style-name="common-al"> • Dat de intrekking betrekking heeft op de volgende dieren: o 4.600 vleeseenden (G 2.1.100). </text:p>
            <text:p text:style-name="common-al"/>
            <text:p text:style-name="common-al">Procedure </text:p>
            <text:p text:style-name="common-al">De procedure om tot dit besluit te komen staat in paragraaf 3.2 van de Wabo (de reguliere voorbereidingsprocedure). </text:p>
            <text:p text:style-name="common-al">De overwegingen zijn in bijlage II opgenomen. </text:p>
            <text:p text:style-name="common-al">Ondertekening Burgemeester en wethouders van de gemeente Vught,</text:p>
            <text:p text:style-name="common-al"> Datum besluit: 5 januari 2022 Verzending </text:p>
            <text:p text:style-name="common-al"/>
            <text:p text:style-name="last-al"> De bekendmaking van deze beschikking gebeurt door publicatie in het klaverblad en gemeenteblad. De dag na de bekendmaking treedt de beschikking in werking. Binnen zes weken na de bekendmaking kunnen zowel u als belanghebbenden bezwaar maken bij de gemeente Vught, postbus 10100 5260 GA Vught. Het indienen van een bezwaarschrift stelt de werking van de beschikking niet uit. Als u of belanghebbenden niet willen dat de beschikking in werking is in afwachting van de bezwaarprocedure, kan een verzoek om een voorlopige voorziening worden gedaan bij de Rechtbank Oost-Brabant, sector Bestuursrecht, postbus 90125, 5200 MA 's-Hertogenbosch. Landbouwbedrijf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ught</text:p>
            </table:table-cell>
            <table:table-cell office:value-type="string" table:style-name="header.C">
              <text:p text:style-name="headerright"><text:span text:style-name="nr">Nr. 10164</text:span><text:line-break/><text:date style:data-style-name="dag" text:fixed="true" text:date-value="2022-01-12"/><text:line-break/><text:date style:data-style-name="jaar" text:fixed="true" text:date-value="2022-01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10164</text:span><text:date style:data-style-name="nicedate" text:fixed="true" text:date-value="2022-01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10164</text:span><text:date style:data-style-name="nicedate" text:fixed="true" text:date-value="2022-01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PlanOverig-Web-ZM/3.14/xml/MC-DRP-PlanOverig-Web-ZM.xml</meta:user-defined>
    <meta:user-defined meta:name="OVERHEID.Gemeente/DC.creator">Vught</meta:user-defined>
    <meta:user-defined meta:name="OVERHEID.Informatietype/DC.type">officiële publicatie</meta:user-defined>
    <meta:user-defined meta:name="OVERHEIDop.Rubriek/DC.type">ander besluit van algemene strekking</meta:user-defined>
    <meta:user-defined meta:name="OVERHEID.Gemeente/DCTERMS.publisher">Vught</meta:user-defined>
    <meta:user-defined meta:name="OVERHEID.Gemeente/OVERHEID.authority">Vught</meta:user-defined>
    <meta:user-defined meta:name="OVERHEID.TaxonomieBeleidsagendaDecentraal/OVERHEID.category">Ruimte en infrastructuur | Organisatie en beleid</meta:user-defined>
    <meta:user-defined meta:name="DC.source">N.v.t.</meta:user-defined>
    <dc:language>nl</dc:language>
    <meta:user-defined meta:name="OVERHEIDop.locatietype/OVERHEIDop.gebiedsmarkering">Adres</meta:user-defined>
    <meta:user-defined meta:name="DC.title">Udenhoutseweg</meta:user-defined>
    <meta:user-defined meta:name="DCTERMS.W3CDTF/DCTERMS.available">2022-01-12</meta:user-defined>
    <meta:user-defined meta:name="OVERHEIDop.externeBijlage">Udenhoutseweg 8 Helvoirt|exb-2022-1390</meta:user-defined>
    <meta:user-defined meta:name="OVERHEIDop.externeBijlage">Udenhoutseweg 8 Helvoirt|exb-2022-1391</meta:user-defined>
    <meta:user-defined meta:name="DCTERMS.W3CDTF/OVERHEIDop.jaargang">2022</meta:user-defined>
    <meta:user-defined meta:name="OVERHEIDop.publicationIssue">10164</meta:user-defined>
    <meta:user-defined meta:name="OVERHEIDop.GmbID/DC.identifier">gmb-2022-10164</meta:user-defined>
    <meta:user-defined meta:name="OVERHEIDop.versieInformatie"/>
  </office:meta>
</office:document-meta>
</file>