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plaatsen van reclame aan de voorzijde van een winkel, Zakkendragerssteeg 7 te Utrecht,  HZ_WABO-21-0116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kkendragerssteeg 7 te Utrecht</text:p>
            <text:p text:style-name="common-al">HZ_WABO-21-01162</text:p>
            <text:p text:style-name="common-al">Toelichting: het plaatsen van reclame aan de voorzijde van een winkel</text:p>
            <text:p text:style-name="common-al">Datum besluit: 25 maart 2021</text:p>
            <text:p text:style-name="common-al">Startdatum bezwaartermijn: 27 maart 2021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8096</text:span><text:line-break/><text:date style:data-style-name="dag" text:fixed="true" text:date-value="2021-03-30"/><text:line-break/><text:date style:data-style-name="jaar" text:fixed="true" text:date-value="2021-03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98096</text:span><text:date style:data-style-name="nicedate" text:fixed="true" text:date-value="2021-03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98096</text:span><text:date style:data-style-name="nicedate" text:fixed="true" text:date-value="2021-03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1.15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6426.35 456077.89</meta:user-defined>
    <meta:user-defined meta:name="DC.title">Afgehandelde omgevingsvergunning, het plaatsen van reclame aan de voorzijde van een winkel, Zakkendragerssteeg 7 te Utrecht,  HZ_WABO-21-01162</meta:user-defined>
    <meta:user-defined meta:name="OVERHEID.PostcodeHuisnummer/OVERHEIDop.postcodeHuisnummer">3511AA 7</meta:user-defined>
    <meta:user-defined meta:name="OVERHEIDop.straatnaam">Zakkendragerssteeg</meta:user-defined>
    <meta:user-defined meta:name="OVERHEIDop.woonplaats">Utrecht</meta:user-defined>
    <meta:user-defined meta:name="DCTERMS.W3CDTF/DCTERMS.available">2021-03-30</meta:user-defined>
    <meta:user-defined meta:name="OVERHEIDop.externeBijlage">Besluit omgevingsvergunning publiceerbaar|exb-2021-19140</meta:user-defined>
    <meta:user-defined meta:name="DCTERMS.W3CDTF/OVERHEIDop.jaargang">2021</meta:user-defined>
    <meta:user-defined meta:name="OVERHEIDop.publicationIssue">98096</meta:user-defined>
    <meta:user-defined meta:name="OVERHEIDop.GmbID/DC.identifier">gmb-2021-98096</meta:user-defined>
    <meta:user-defined meta:name="OVERHEIDop.versieInformatie"/>
  </office:meta>
</office:document-meta>
</file>