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APPARTEMENTSGEBOUW (35 WONINGEN, BERGING EN TOEGANGSPARTIJEN) EN 2 WONINGEN (BEIDE TER VERVANGING VAN 2 KANTOORPANDEN), HOEK NIEUWSTRAAT – HEIDEBUREN TE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appartementsgebouw (35 woningen, bergingen en toegangspartijen) en 2 woningen (beide ter vervanging van 2 kantoorpanden) op het perceel hoek Nieuwstraat - Heideburen te Heerenveen  (18-03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2508</text:span><text:line-break/><text:date style:data-style-name="dag" text:fixed="true" text:date-value="2021-03-25"/><text:line-break/><text:date style:data-style-name="jaar" text:fixed="true" text:date-value="2021-03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92508</text:span><text:date style:data-style-name="nicedate" text:fixed="true" text:date-value="2021-03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92508</text:span><text:date style:data-style-name="nicedate" text:fixed="true" text:date-value="2021-03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7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1193.462 552812.514</meta:user-defined>
    <meta:user-defined meta:name="DC.title">AANVRAAG OMGEVINGSVERGUNNING, BOUWEN VAN EEN APPARTEMENTSGEBOUW (35 WONINGEN, BERGING EN TOEGANGSPARTIJEN) EN 2 WONINGEN (BEIDE TER VERVANGING VAN 2 KANTOORPANDEN), HOEK NIEUWSTRAAT – HEIDEBUREN TE HEERENVEEN.</meta:user-defined>
    <meta:user-defined meta:name="OVERHEID.PostcodeHuisnummer/OVERHEIDop.postcodeHuisnummer">8441GD 2</meta:user-defined>
    <meta:user-defined meta:name="OVERHEIDop.straatnaam">Nieuwstraat</meta:user-defined>
    <meta:user-defined meta:name="OVERHEIDop.woonplaats">Heerenveen</meta:user-defined>
    <meta:user-defined meta:name="DCTERMS.W3CDTF/DCTERMS.available">2021-03-25</meta:user-defined>
    <meta:user-defined meta:name="DCTERMS.W3CDTF/OVERHEIDop.jaargang">2021</meta:user-defined>
    <meta:user-defined meta:name="OVERHEIDop.publicationIssue">92508</meta:user-defined>
    <meta:user-defined meta:name="OVERHEIDop.GmbID/DC.identifier">gmb-2021-92508</meta:user-defined>
    <meta:user-defined meta:name="OVERHEIDop.versieInformatie"/>
  </office:meta>
</office:document-meta>
</file>