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Berenstraat 21 a t/m 21 e, Berenstraat 23 a t/m 23 f, Berenstraat 25 a t/m 25 f, Kaaistraat 34 a t/m 34 d, Kaaistraat 36 a t/m 36 d, Kaaistraat 38 a t/m 38 d en Kaaistraat 40 te Steenbergen</text:p>
      <text:section text:name="zakelijke-mededeling_id1-3-2" text:style-name="zakelijke-mededeling">
        <text:section text:name="zakelijke-mededeling-tekst_id1-3-2-1" text:style-name="zakelijke-mededeling-tekst">
          <text:section text:name="tekst_id1-3-2-1-1" text:style-name="tekst">
            <text:p text:style-name="common-al">Op 22 maart 2021 hebben wij een omgevingsvergunning met de activiteiten;</text:p>
            <text:p text:style-name="common-al">- ‘Handelen in strijd met regel ruimtelijke ordening’;</text:p>
            <text:p text:style-name="common-al">- ‘Bouwen’;</text:p>
            <text:p text:style-name="common-al">- ‘Slopen op grond van ruimtelijke regels’;</text:p>
            <text:p text:style-name="common-al">- ‘Werk- of werkzaamheden uitvoeren’;</text:p>
            <text:p text:style-name="common-al">- Uitrit aanleggen of veranderen’</text:p>
            <text:p text:style-name="common-al">verleend voor het slopen van de bestaande panden gelegen aan de Kaaistraat 34 t/m 40a en Berenstraat 27 + ongenummerd en voor realisatie van twee appartementencomplexen inclusief een commerciële ruimte op de percelen Berenstraat 21 a t/m 21 e, Berenstraat 23 a t/m 23 f, Berenstraat 25 a t/m 25 f, 4651 DM, Kaaistraat 34 a t/m 34 d, Kaaistraat 36 a t/m 36 d, Kaaistraat 38 a t/m 38 d en Kaaistraat 40, 4651 BP te Steenbergen.</text:p>
            <text:p text:style-name="common-al">De omgevingsvergunning is geregistreerd onder nummer ZK20005824.</text:p>
            <text:p text:style-name="common-al">
            <text:span text:style-name="nadrukcur">Terinzagelegging beschikking</text:span>
          </text:p>
            <text:p text:style-name="common-al">Om de beschikking en bijbehorende stukken in te zien, kunt u contact opnemen met de afdeling Wonen, werken en beleven via nummer 14 0167 of via e-mail <text:a xlink:href="mailto:info@gemeente-steenbergen.nl" xlink:type="simple">info@gemeente-steenbergen.nl</text:a></text:p>
            <text:p text:style-name="common-al">
            <text:span text:style-name="nadrukcur">Indienen bezwaarschrift</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Voor meer informatie over deze omgevingsvergunning kunt u contact opnemen met de afdeling Wonen, werken en beleven via nummer 14 0167 of via e-mail <text:a xlink:href="mailto:info@gemeente-steenbergen.nl" xlink:type="simple">info@gemeente-steenbergen.nl</text:a>.  </text:p>
            <text:p text:style-name="common-al">Datum bekendmaking: 22 maart 2021</text:p>
            <text:p text:style-name="common-al">Einde bezwaartermijn : 4 mei 2021</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91039</text:span><text:line-break/><text:date style:data-style-name="dag" text:fixed="true" text:date-value="2021-03-24"/><text:line-break/><text:date style:data-style-name="jaar" text:fixed="true" text:date-value="2021-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91039</text:span><text:date style:data-style-name="nicedate" text:fixed="true" text:date-value="2021-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91039</text:span><text:date style:data-style-name="nicedate" text:fixed="true" text:date-value="2021-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Steenbergen</meta:user-defined>
    <meta:user-defined meta:name="OVERHEID.Informatietype/DC.type">officiële publicatie</meta:user-defined>
    <meta:user-defined meta:name="OVERHEIDgvop.Informatietype/DC.type">Beschikkingen | afhandeling</meta:user-defined>
    <meta:user-defined meta:name="OVERHEID.Gemeente/DCTERMS.publisher">Steenbergen</meta:user-defined>
    <meta:user-defined meta:name="OVERHEID.Gemeente/OVERHEID.authority">Steenbergen</meta:user-defined>
    <meta:user-defined meta:name="OVERHEID.TaxonomieBeleidsagenda/OVERHEID.category">Ruimte en infrastructuur | Organisatie en beleid</meta:user-defined>
    <meta:user-defined meta:name="OVERHEIDop.referentienummer">zk20005824</meta:user-defined>
    <dc:language>nl</dc:language>
    <meta:user-defined meta:name="OVERHEID.EPSG28992/DC.spatial">80868 400298</meta:user-defined>
    <meta:user-defined meta:name="OVERHEID.EPSG28992/DC.spatial">80832.52 400230.3</meta:user-defined>
    <meta:user-defined meta:name="DC.title">Omgevingsvergunning, Berenstraat 21 a t/m 21 e, Berenstraat 23 a t/m 23 f, Berenstraat 25 a t/m 25 f, Kaaistraat 34 a t/m 34 d, Kaaistraat 36 a t/m 36 d, Kaaistraat 38 a t/m 38 d en Kaaistraat 40 te Steenbergen</meta:user-defined>
    <meta:user-defined meta:name="OVERHEID.PostcodeHuisnummer/OVERHEIDop.postcodeHuisnummer">4651BP 40</meta:user-defined>
    <meta:user-defined meta:name="OVERHEIDop.straatnaam">Kaaistraat</meta:user-defined>
    <meta:user-defined meta:name="OVERHEIDop.straatnaam">Berenstraat</meta:user-defined>
    <meta:user-defined meta:name="OVERHEIDop.woonplaats">Steenbergen</meta:user-defined>
    <meta:user-defined meta:name="OVERHEIDop.woonplaats">Steenbergen</meta:user-defined>
    <meta:user-defined meta:name="DCTERMS.W3CDTF/DCTERMS.available">2021-03-24</meta:user-defined>
    <meta:user-defined meta:name="DCTERMS.W3CDTF/OVERHEIDop.jaargang">2021</meta:user-defined>
    <meta:user-defined meta:name="OVERHEIDop.publicationIssue">91039</meta:user-defined>
    <meta:user-defined meta:name="OVERHEIDop.GmbID/DC.identifier">gmb-2021-91039</meta:user-defined>
    <meta:user-defined meta:name="OVERHEIDop.versieInformatie"/>
  </office:meta>
</office:document-meta>
</file>