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gracht 670 1017K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ngracht 670 1017KX Amsterdam voor het uitvoeren funderingsherstel,terugbrengen oorspronkelijke kap,plaatsen dakkapellen en dakterrassen met bestemming daarvan tot drie woningen, 08-03-2021.</text:p>
            <text:p text:style-name="common-al">Dossiernummer Z2021-C001358;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6541</text:span><text:line-break/><text:date style:data-style-name="dag" text:fixed="true" text:date-value="2021-03-22"/><text:line-break/><text:date style:data-style-name="jaar" text:fixed="true" text:date-value="2021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6541</text:span><text:date style:data-style-name="nicedate" text:fixed="true" text:date-value="2021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6541</text:span><text:date style:data-style-name="nicedate" text:fixed="true" text:date-value="2021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uitvoeren funderingsherstel,terugbrengen oorspronkelijke kap,plaatsen dakkapellen en dakterrassen met bestemming daarvan tot drie woningen</meta:user-defined>
    <dc:language>nl</dc:language>
    <meta:user-defined meta:name="OVERHEID.EPSG28992/DC.spatial">121329.000090809 486102.000460892</meta:user-defined>
    <meta:user-defined meta:name="DC.title">Aanvraag omgevingsvergunning Prinsengracht 670 1017KX Amsterdam</meta:user-defined>
    <meta:user-defined meta:name="OVERHEID.PostcodeHuisnummer/OVERHEIDop.postcodeHuisnummer">1017KX 670</meta:user-defined>
    <meta:user-defined meta:name="OVERHEIDop.straatnaam">Prinsengracht</meta:user-defined>
    <meta:user-defined meta:name="OVERHEIDop.woonplaats">Amsterdam</meta:user-defined>
    <meta:user-defined meta:name="DCTERMS.W3CDTF/DCTERMS.available">2021-03-22</meta:user-defined>
    <meta:user-defined meta:name="DCTERMS.W3CDTF/OVERHEIDop.jaargang">2021</meta:user-defined>
    <meta:user-defined meta:name="OVERHEIDop.publicationIssue">86541</meta:user-defined>
    <meta:user-defined meta:name="OVERHEIDop.GmbID/DC.identifier">gmb-2021-86541</meta:user-defined>
    <meta:user-defined meta:name="OVERHEIDop.versieInformatie"/>
  </office:meta>
</office:document-meta>
</file>