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Zegenstraat 1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Zegenstraat 10A, 3082XT, het transformeren van 12 woningen naar 6 woningen (datum besluit 05-03-2021, zelfde dag verzonden, dossiernummer OMV.20.11.00271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81121</text:span><text:line-break/><text:date style:data-style-name="dag" text:fixed="true" text:date-value="2021-03-16"/><text:line-break/><text:date style:data-style-name="jaar" text:fixed="true" text:date-value="2021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1121</text:span><text:date style:data-style-name="nicedate" text:fixed="true" text:date-value="2021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1121</text:span><text:date style:data-style-name="nicedate" text:fixed="true" text:date-value="2021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7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1849.85 433855.76</meta:user-defined>
    <meta:user-defined meta:name="DC.title">Verleende omgevingsvergunning Zegenstraat 10A</meta:user-defined>
    <meta:user-defined meta:name="OVERHEID.PostcodeHuisnummer/OVERHEIDop.postcodeHuisnummer">3082XT 10</meta:user-defined>
    <meta:user-defined meta:name="OVERHEIDop.straatnaam">Zegenstraat</meta:user-defined>
    <meta:user-defined meta:name="OVERHEIDop.woonplaats">Rotterdam</meta:user-defined>
    <meta:user-defined meta:name="DCTERMS.W3CDTF/DCTERMS.available">2021-03-16</meta:user-defined>
    <meta:user-defined meta:name="DCTERMS.W3CDTF/OVERHEIDop.jaargang">2021</meta:user-defined>
    <meta:user-defined meta:name="OVERHEIDop.publicationIssue">81121</meta:user-defined>
    <meta:user-defined meta:name="OVERHEIDop.GmbID/DC.identifier">gmb-2021-81121</meta:user-defined>
    <meta:user-defined meta:name="OVERHEIDop.versieInformatie"/>
  </office:meta>
</office:document-meta>
</file>