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BROMFIETS, DRACHT IN HEERENVE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ontheffing verleend voor een ontheffing van de verplichting om als bromfietser het fiets/bromfietspad te gebruiken of bij ontbreken van het fiets/bromfietspad de rijbaan te gebruiken op de Dracht in Heerenveen (11-03-2021).</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79590</text:span><text:line-break/><text:date style:data-style-name="dag" text:fixed="true" text:date-value="2021-03-16"/><text:line-break/><text:date style:data-style-name="jaar" text:fixed="true" text:date-value="2021-03-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79590</text:span><text:date style:data-style-name="nicedate" text:fixed="true" text:date-value="2021-03-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79590</text:span><text:date style:data-style-name="nicedate" text:fixed="true" text:date-value="2021-03-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7/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Verkeer | Organisatie en beleid</meta:user-defined>
    <dc:language>nl</dc:language>
    <meta:user-defined meta:name="OVERHEID.EPSG28992/DC.spatial">191117.727 552525.61</meta:user-defined>
    <meta:user-defined meta:name="DC.title">VERLENING ONTHEFFING BROMFIETS, DRACHT IN HEERENVEEN</meta:user-defined>
    <meta:user-defined meta:name="OVERHEID.PostcodeHuisnummer/OVERHEIDop.postcodeHuisnummer">8442BL 55</meta:user-defined>
    <meta:user-defined meta:name="OVERHEIDop.straatnaam">Dracht</meta:user-defined>
    <meta:user-defined meta:name="OVERHEIDop.woonplaats">Heerenveen</meta:user-defined>
    <meta:user-defined meta:name="DCTERMS.W3CDTF/DCTERMS.available">2021-03-16</meta:user-defined>
    <meta:user-defined meta:name="DCTERMS.W3CDTF/OVERHEIDop.jaargang">2021</meta:user-defined>
    <meta:user-defined meta:name="OVERHEIDop.publicationIssue">79590</meta:user-defined>
    <meta:user-defined meta:name="OVERHEIDop.GmbID/DC.identifier">gmb-2021-79590</meta:user-defined>
    <meta:user-defined meta:name="OVERHEIDop.versieInformatie"/>
  </office:meta>
</office:document-meta>
</file>