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op 17 maart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19.20 uur hoorzitting over de bezwaarschriften inzake de verleende omgevingsvergunning voor het veranderen van een gevel van een opslagruimte op het adres Brittenburg 3 te Aldeboarn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19.55 uur hoorzitting over het bezwaarschrift inzake het opleggen van een last onder dwangsom in verband met een illegaal bouwwerk op de locatie Kraaiheide 8 te Heerenveen</text:p>
            <text:p text:style-name="al"/>
            <text:p text:style-name="al">Deze hoorzittingen worden in verband met de coronamaatregelen door middel van videobellen gehouden. Als u als toehoorder een hoorzitting wilt bijwonen, kunt u contact opnemen met het secretariaat van de commissie bezwaarschriften door te bellen naar 14 0513 of te mailen naar bezwaar@heerenveen.nl. De genoemde tijdstippen zijn onder voorbehoud.</text:p>
          </text:section>
          <text:section text:name="ondertekening_id1-3-2-3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5373</text:span><text:line-break/><text:date style:data-style-name="dag" text:fixed="true" text:date-value="2021-03-11"/><text:line-break/><text:date style:data-style-name="jaar" text:fixed="true" text:date-value="2021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5373</text:span><text:date style:data-style-name="nicedate" text:fixed="true" text:date-value="2021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5373</text:span><text:date style:data-style-name="nicedate" text:fixed="true" text:date-value="2021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2.21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Bestuur | Organisatie en beleid</meta:user-defined>
    <meta:user-defined meta:name="DCTERMS.abstract">agenda hoorzitting 17 maart 2021</meta:user-defined>
    <dc:language>nl</dc:language>
    <meta:user-defined meta:name="OVERHEID.Gemeente/DC.spatial">Heerenveen</meta:user-defined>
    <meta:user-defined meta:name="DC.title">Openbare hoorzitting commissie bezwaarschriften gemeente Heerenveen op 17 maart 2021</meta:user-defined>
    <meta:user-defined meta:name="DCTERMS.W3CDTF/DCTERMS.available">2021-03-11</meta:user-defined>
    <meta:user-defined meta:name="DCTERMS.W3CDTF/OVERHEIDop.jaargang">2021</meta:user-defined>
    <meta:user-defined meta:name="OVERHEIDop.publicationIssue">75373</meta:user-defined>
    <meta:user-defined meta:name="OVERHEIDop.GmbID/DC.identifier">gmb-2021-75373</meta:user-defined>
    <meta:user-defined meta:name="OVERHEIDop.versieInformatie"/>
  </office:meta>
</office:document-meta>
</file>