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LEGGEN VAN EEN KNIPHEG, ELZENSINGEL, HOUTSINGEL, EEN BOMENRIJ EN SOLITAIRE BOMEN, SCHOTERLANDSEWEG 119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leggen van een knipheg, elzensingel, houtsingel, een bomenrij en solitaire bomen  op het perceel Schoterlandseweg 119 te Oudehorne (07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451</text:span><text:line-break/><text:date style:data-style-name="dag" text:fixed="true" text:date-value="2021-01-11"/><text:line-break/><text:date style:data-style-name="jaar" text:fixed="true" text:date-value="2021-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451</text:span><text:date style:data-style-name="nicedate" text:fixed="true" text:date-value="2021-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451</text:span><text:date style:data-style-name="nicedate" text:fixed="true" text:date-value="2021-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2074 553343</meta:user-defined>
    <meta:user-defined meta:name="DC.title">VERLENING OMGEVINGSVERGUNNING, AANLEGGEN VAN EEN KNIPHEG, ELZENSINGEL, HOUTSINGEL, EEN BOMENRIJ EN SOLITAIRE BOMEN, SCHOTERLANDSEWEG 119 OUDEHORNE</meta:user-defined>
    <meta:user-defined meta:name="OVERHEID.PostcodeHuisnummer/OVERHEIDop.postcodeHuisnummer">8413NJ 119</meta:user-defined>
    <meta:user-defined meta:name="OVERHEIDop.straatnaam">Schoterlandseweg</meta:user-defined>
    <meta:user-defined meta:name="OVERHEIDop.woonplaats">Oudehorne</meta:user-defined>
    <meta:user-defined meta:name="DCTERMS.W3CDTF/DCTERMS.available">2021-01-11</meta:user-defined>
    <meta:user-defined meta:name="DCTERMS.W3CDTF/OVERHEIDop.jaargang">2021</meta:user-defined>
    <meta:user-defined meta:name="OVERHEIDop.publicationIssue">7451</meta:user-defined>
    <meta:user-defined meta:name="OVERHEIDop.GmbID/DC.identifier">gmb-2021-7451</meta:user-defined>
    <meta:user-defined meta:name="OVERHEIDop.versieInformatie"/>
  </office:meta>
</office:document-meta>
</file>