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riefstemmen Heem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leverpunt</text:p>
            <text:p text:style-name="common-al">De briefstemmen kunnen per Post NL worden verstuurd. U kunt uw briefstem ook inleveren op het inleverpunt: Raadhuis, Raadhuisplein 1. Het inleverpunt is op de doordeweekse dagen vanaf 10 maart tot en met 17 maart geopend van 9.00-17.00 uur.</text:p>
            <text:p text:style-name="tussenkopcur">Vooropening briefstemmen</text:p>
            <text:p text:style-name="common-al">De vooropening van de briefstemmen vindt plaats op de volgende data:</text:p>
            <text:list text:style-name="id1-3-2-1-1-5">
              <text:list-item text:style-override="id1-3-2-1-1-5-1">
                <text:number>•</text:number>
                <text:p text:style-name="al">13 maart om 10.00 uur in het Raadhuis voor alle briefstemmen die tot dan zijn binnengekomen.</text:p>
              </text:list-item>
              <text:list-item text:style-override="id1-3-2-1-1-5-2">
                <text:number>•</text:number>
                <text:p text:style-name="al">16 maart om 9.00 uur in het Raadhuis voor alle briefstemmen die op 15 maart zijn binnengekomen.</text:p>
              </text:list-item>
              <text:list-item text:style-override="id1-3-2-1-1-5-3">
                <text:number>•</text:number>
                <text:p text:style-name="al">17 maart om 7.30 uur in het Raadhuis voor alle briefstemmen die op 16 maart zijn binnengekomen.</text:p>
              </text:list-item>
              <text:list-item text:style-override="id1-3-2-1-1-5-4">
                <text:number>•</text:number>
                <text:p text:style-name="al">17 maart om 21.00 uur in het Raadhuis voor alle briefstemmen die op 17 maart zijn binnengekomen.</text:p>
              </text:list-item>
            </text:list>
            <text:p text:style-name="tussenkopcur">Tellen briefstemmen</text:p>
            <text:p text:style-name="last-al">De briefstemmen worden op de volgende data geteld:</text:p>
            <text:list text:style-name="id1-3-2-1-1-8">
              <text:list-item text:style-override="id1-3-2-1-1-8-1">
                <text:number>•</text:number>
                <text:p text:style-name="al">17 maart aansluitend op de vooropening van 7.30 uur in het Raadhuis voor alle briefstemmen die tot 17 maart zijn binnengekomen.</text:p>
              </text:list-item>
              <text:list-item text:style-override="id1-3-2-1-1-8-2">
                <text:number>•</text:number>
                <text:p text:style-name="al">17 maart aansluitend op de vooropening van 21.00 uur in het Raadhuis voor alle briefstemmen die op 17 maart zijn binnengekomen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tede</text:p>
            </table:table-cell>
            <table:table-cell office:value-type="string" table:style-name="header.C">
              <text:p text:style-name="headerright"><text:span text:style-name="nr">Nr. 71423</text:span><text:line-break/><text:date style:data-style-name="dag" text:fixed="true" text:date-value="2021-03-09"/><text:line-break/><text:date style:data-style-name="jaar" text:fixed="true" text:date-value="2021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1423</text:span><text:date style:data-style-name="nicedate" text:fixed="true" text:date-value="2021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1423</text:span><text:date style:data-style-name="nicedate" text:fixed="true" text:date-value="2021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5/xml/MC-DRP-OverigeInformatie-Web-ZM.xml</meta:user-defined>
    <meta:user-defined meta:name="OVERHEID.Gemeente/DC.creator">Heemstede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mstede</meta:user-defined>
    <meta:user-defined meta:name="OVERHEID.Gemeente/DCTERMS.publisher">Heemstede</meta:user-defined>
    <meta:user-defined meta:name="OVERHEID.TaxonomieBeleidsagenda/OVERHEID.category">Bestuur | Organisatie en beleid</meta:user-defined>
    <dc:language>nl</dc:language>
    <meta:user-defined meta:name="OVERHEID.Gemeente/DC.spatial">Heemstede</meta:user-defined>
    <meta:user-defined meta:name="DC.title">Briefstemmen Heemstede</meta:user-defined>
    <meta:user-defined meta:name="DCTERMS.W3CDTF/DCTERMS.available">2021-03-09</meta:user-defined>
    <meta:user-defined meta:name="DCTERMS.W3CDTF/OVERHEIDop.jaargang">2021</meta:user-defined>
    <meta:user-defined meta:name="OVERHEIDop.publicationIssue">71423</meta:user-defined>
    <meta:user-defined meta:name="OVERHEIDop.GmbID/DC.identifier">gmb-2021-71423</meta:user-defined>
    <meta:user-defined meta:name="OVERHEIDop.versieInformatie"/>
  </office:meta>
</office:document-meta>
</file>