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Kerkstraat 132 en 134, 1017GP Amsterdam,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rkstraat 132 en 134, 1017GP Amsterdam, voor het veranderen van de gebouwen Kerkstraat 132-134 met bestemming daarvan tot acht woningen. Verzonden op 3 februari 2021, Dossiernummer Z2020-C011505</text:p>
            <text:p text:style-name="last-al">Door dit besluit is de beslistermijn met zes weken verlengd.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71372</text:span><text:line-break/><text:date style:data-style-name="dag" text:fixed="true" text:date-value="2021-03-09"/><text:line-break/><text:date style:data-style-name="jaar" text:fixed="true" text:date-value="2021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1372</text:span><text:date style:data-style-name="nicedate" text:fixed="true" text:date-value="2021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1372</text:span><text:date style:data-style-name="nicedate" text:fixed="true" text:date-value="2021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Het veranderen van de gebouwen Kerkstraat 132-134 met bestemming daarvan tot acht woningen.</meta:user-defined>
    <dc:language>nl</dc:language>
    <meta:user-defined meta:name="OVERHEID.EPSG28992/DC.spatial">120987.000090502 486330.000461029</meta:user-defined>
    <meta:user-defined meta:name="DC.title">Verlenging beslistermijn omgevingsvergunning Kerkstraat 132 en 134, 1017GP Amsterdam,</meta:user-defined>
    <meta:user-defined meta:name="OVERHEID.PostcodeHuisnummer/OVERHEIDop.postcodeHuisnummer">1017GP 132</meta:user-defined>
    <meta:user-defined meta:name="OVERHEIDop.straatnaam">Kerkstraat</meta:user-defined>
    <meta:user-defined meta:name="OVERHEIDop.woonplaats">Amsterdam</meta:user-defined>
    <meta:user-defined meta:name="DCTERMS.W3CDTF/DCTERMS.available">2021-03-09</meta:user-defined>
    <meta:user-defined meta:name="DCTERMS.W3CDTF/OVERHEIDop.jaargang">2021</meta:user-defined>
    <meta:user-defined meta:name="OVERHEIDop.publicationIssue">71372</meta:user-defined>
    <meta:user-defined meta:name="OVERHEIDop.GmbID/DC.identifier">gmb-2021-71372</meta:user-defined>
    <meta:user-defined meta:name="OVERHEIDop.versieInformatie"/>
  </office:meta>
</office:document-meta>
</file>