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handelreclame aan de voorzijde van een winkel, Zakkendragerssteeg 7 te Utrecht,  HZ_WABO-21-011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kkendragerssteeg 7 te Utrecht</text:p>
            <text:p text:style-name="common-al">HZ_WABO-21-01162</text:p>
            <text:p text:style-name="common-al">Toelichting: het plaatsen van handelreclame aan de voorzijde van een winke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582</text:span><text:line-break/><text:date style:data-style-name="dag" text:fixed="true" text:date-value="2021-03-04"/><text:line-break/><text:date style:data-style-name="jaar" text:fixed="true" text:date-value="2021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582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582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5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426.35 456077.89</meta:user-defined>
    <meta:user-defined meta:name="DC.title">Verlenging beslistermijn omgevingsvergunning, het plaatsen van handelreclame aan de voorzijde van een winkel, Zakkendragerssteeg 7 te Utrecht,  HZ_WABO-21-01162</meta:user-defined>
    <meta:user-defined meta:name="OVERHEID.PostcodeHuisnummer/OVERHEIDop.postcodeHuisnummer">3511AA 7</meta:user-defined>
    <meta:user-defined meta:name="OVERHEIDop.straatnaam">Zakkendragerssteeg</meta:user-defined>
    <meta:user-defined meta:name="OVERHEIDop.woonplaats">Utrecht</meta:user-defined>
    <meta:user-defined meta:name="DCTERMS.W3CDTF/DCTERMS.available">2021-03-04</meta:user-defined>
    <meta:user-defined meta:name="DCTERMS.W3CDTF/OVERHEIDop.jaargang">2021</meta:user-defined>
    <meta:user-defined meta:name="OVERHEIDop.publicationIssue">66582</meta:user-defined>
    <meta:user-defined meta:name="OVERHEIDop.GmbID/DC.identifier">gmb-2021-66582</meta:user-defined>
    <meta:user-defined meta:name="OVERHEIDop.versieInformatie"/>
  </office:meta>
</office:document-meta>
</file>