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EEN WINKEL (KAPSALON/SCHOONHEIDSSALON) EN WONING IN 2 WONINGEN, SCHANS 31 EN 3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winkel (kapsalon/schoonheidssalon) en woning in 2 woningen (strijdig gebruik) op het perceel Schans 31 en 33 te Heerenveen (24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3137</text:span><text:line-break/><text:date style:data-style-name="dag" text:fixed="true" text:date-value="2021-03-02"/><text:line-break/><text:date style:data-style-name="jaar" text:fixed="true" text:date-value="2021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3137</text:span><text:date style:data-style-name="nicedate" text:fixed="true" text:date-value="2021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3137</text:span><text:date style:data-style-name="nicedate" text:fixed="true" text:date-value="2021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224 553690</meta:user-defined>
    <meta:user-defined meta:name="DC.title">AANVRAAG OMGEVINGSVERGUNNING, VERANDEREN VAN EEN WINKEL (KAPSALON/SCHOONHEIDSSALON) EN WONING IN 2 WONINGEN, SCHANS 31 EN 33 HEERENVEEN</meta:user-defined>
    <meta:user-defined meta:name="OVERHEID.PostcodeHuisnummer/OVERHEIDop.postcodeHuisnummer">8441AB 31</meta:user-defined>
    <meta:user-defined meta:name="OVERHEIDop.straatnaam">Schans</meta:user-defined>
    <meta:user-defined meta:name="OVERHEIDop.woonplaats">Heerenveen</meta:user-defined>
    <meta:user-defined meta:name="DCTERMS.W3CDTF/DCTERMS.available">2021-03-02</meta:user-defined>
    <meta:user-defined meta:name="DCTERMS.W3CDTF/OVERHEIDop.jaargang">2021</meta:user-defined>
    <meta:user-defined meta:name="OVERHEIDop.publicationIssue">63137</meta:user-defined>
    <meta:user-defined meta:name="OVERHEIDop.GmbID/DC.identifier">gmb-2021-63137</meta:user-defined>
    <meta:user-defined meta:name="OVERHEIDop.versieInformatie"/>
  </office:meta>
</office:document-meta>
</file>