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VERWIJDEREN TUSSENMUUR), DE SLACHTERIJ 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verwijderen tussenmuur) op het perceel De Slachterij 6 te Akkrum (05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25</text:span><text:line-break/><text:date style:data-style-name="dag" text:fixed="true" text:date-value="2021-01-07"/><text:line-break/><text:date style:data-style-name="jaar" text:fixed="true" text:date-value="2021-0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25</text:span><text:date style:data-style-name="nicedate" text:fixed="true" text:date-value="2021-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625</text:span><text:date style:data-style-name="nicedate" text:fixed="true" text:date-value="2021-0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6042.422 562990.39</meta:user-defined>
    <meta:user-defined meta:name="DC.title">VERLENING OMGEVINGSVERGUNNING, VERANDEREN VAN EEN WONING (VERWIJDEREN TUSSENMUUR), DE SLACHTERIJ 6 AKKRUM</meta:user-defined>
    <meta:user-defined meta:name="OVERHEID.PostcodeHuisnummer/OVERHEIDop.postcodeHuisnummer">8491AT 6</meta:user-defined>
    <meta:user-defined meta:name="OVERHEIDop.straatnaam">De Slachterij</meta:user-defined>
    <meta:user-defined meta:name="OVERHEIDop.woonplaats">Akkrum</meta:user-defined>
    <meta:user-defined meta:name="DCTERMS.W3CDTF/DCTERMS.available">2021-01-07</meta:user-defined>
    <meta:user-defined meta:name="DCTERMS.W3CDTF/OVERHEIDop.jaargang">2021</meta:user-defined>
    <meta:user-defined meta:name="OVERHEIDop.publicationIssue">5625</meta:user-defined>
    <meta:user-defined meta:name="OVERHEIDop.GmbID/DC.identifier">gmb-2021-5625</meta:user-defined>
    <meta:user-defined meta:name="OVERHEIDop.versieInformatie"/>
  </office:meta>
</office:document-meta>
</file>