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APPEN VAN EEN BOOM (AMERIKAANSE EIK), PRINS BERNHARDWEG VOOR NUMMER 27,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kappen van een boom (Amerikaanse Eik) op het perceel Prins Bernhardweg voor nummer 27 te Oranjewoud (17 februari 2021).</text:p>
            <text:p text:style-name="common-al">Vanwege het risico op omvallen/omwaaien van de boom, mag in afwijking van de algemeen geldende voorschriften, direct gebruik worden gemaakt van de vergunning.</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272</text:span><text:line-break/><text:date style:data-style-name="dag" text:fixed="true" text:date-value="2021-02-19"/><text:line-break/><text:date style:data-style-name="jaar" text:fixed="true" text:date-value="2021-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2272</text:span><text:date style:data-style-name="nicedate" text:fixed="true" text:date-value="2021-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2272</text:span><text:date style:data-style-name="nicedate" text:fixed="true" text:date-value="2021-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050 551526</meta:user-defined>
    <meta:user-defined meta:name="DC.title">VERLENING OMGEVINGSVERGUNNING, KAPPEN VAN EEN BOOM (AMERIKAANSE EIK), PRINS BERNHARDWEG VOOR NUMMER 27, ORANJEWOUD</meta:user-defined>
    <meta:user-defined meta:name="OVERHEID.PostcodeHuisnummer/OVERHEIDop.postcodeHuisnummer">8453XC 27</meta:user-defined>
    <meta:user-defined meta:name="OVERHEIDop.straatnaam">Prins Bernhardweg</meta:user-defined>
    <meta:user-defined meta:name="OVERHEIDop.woonplaats">Oranjewoud</meta:user-defined>
    <meta:user-defined meta:name="DCTERMS.W3CDTF/DCTERMS.available">2021-02-19</meta:user-defined>
    <meta:user-defined meta:name="DCTERMS.W3CDTF/OVERHEIDop.jaargang">2021</meta:user-defined>
    <meta:user-defined meta:name="OVERHEIDop.publicationIssue">52272</meta:user-defined>
    <meta:user-defined meta:name="OVERHEIDop.GmbID/DC.identifier">gmb-2021-52272</meta:user-defined>
    <meta:user-defined meta:name="OVERHEIDop.versieInformatie"/>
  </office:meta>
</office:document-meta>
</file>