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RGROTEN VAN EEN WONING (DAKOPBOUW) WILLEM DE ZWIJGERLAAN 70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(dakopbouw) op het perceel Willem De Zwijgerlaan 70 te Heerenveen (23-1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84817</text:span><text:line-break/><text:date style:data-style-name="dag" text:fixed="true" text:date-value="2021-12-31"/><text:line-break/><text:date style:data-style-name="jaar" text:fixed="true" text:date-value="2021-12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84817</text:span><text:date style:data-style-name="nicedate" text:fixed="true" text:date-value="2021-12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84817</text:span><text:date style:data-style-name="nicedate" text:fixed="true" text:date-value="2021-12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 VERGROTEN VAN EEN WONING (DAKOPBOUW) WILLEM DE ZWIJGERLAAN 70 HEERENVEEN</meta:user-defined>
    <meta:user-defined meta:name="DCTERMS.W3CDTF/DCTERMS.available">2021-12-31</meta:user-defined>
    <meta:user-defined meta:name="DCTERMS.W3CDTF/OVERHEIDop.jaargang">2021</meta:user-defined>
    <meta:user-defined meta:name="OVERHEIDop.publicationIssue">484817</meta:user-defined>
    <meta:user-defined meta:name="OVERHEIDop.GmbID/DC.identifier">gmb-2021-484817</meta:user-defined>
    <meta:user-defined meta:name="OVERHEIDop.versieInformatie"/>
  </office:meta>
</office:document-meta>
</file>