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DAKKAPEL, WILLEM LODEWIJKLAAN 1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dakkapel op het perceel Willem Lodewijklaan 12 te Heerenveen  </text:p>
            <text:p text:style-name="common-al">(29 dec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4038</text:span><text:line-break/><text:date style:data-style-name="dag" text:fixed="true" text:date-value="2021-12-31"/><text:line-break/><text:date style:data-style-name="jaar" text:fixed="true" text:date-value="2021-12-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84038</text:span><text:date style:data-style-name="nicedate" text:fixed="true" text:date-value="2021-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84038</text:span><text:date style:data-style-name="nicedate" text:fixed="true" text:date-value="2021-12-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EEN DAKKAPEL, WILLEM LODEWIJKLAAN 12 HEERENVEEN</meta:user-defined>
    <meta:user-defined meta:name="DCTERMS.W3CDTF/DCTERMS.available">2021-12-31</meta:user-defined>
    <meta:user-defined meta:name="DCTERMS.W3CDTF/OVERHEIDop.jaargang">2021</meta:user-defined>
    <meta:user-defined meta:name="OVERHEIDop.publicationIssue">484038</meta:user-defined>
    <meta:user-defined meta:name="OVERHEIDop.GmbID/DC.identifier">gmb-2021-484038</meta:user-defined>
    <meta:user-defined meta:name="OVERHEIDop.versieInformatie"/>
  </office:meta>
</office:document-meta>
</file>