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oiersgracht 19F 1016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Looiersgracht 19F 1016VR Amsterdam</text:p>
            <text:p text:style-name="common-al">Omschrijving: realiseren van een gevelopening (raamkozijn) in de voorgevel van bestaande dakopbouw aan de straatzijde van het gebouw</text:p>
            <text:p text:style-name="common-al">Datum ontvangst: 29-11-2021</text:p>
            <text:p text:style-name="common-al">Zaaknummer: Z2021-C008325</text:p>
            <text:p text:style-name="common-al">OLO nummer: 655195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83623</text:span><text:line-break/><text:date style:data-style-name="dag" text:fixed="true" text:date-value="2021-12-30"/><text:line-break/><text:date style:data-style-name="jaar" text:fixed="true" text:date-value="2021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3623</text:span><text:date style:data-style-name="nicedate" text:fixed="true" text:date-value="2021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3623</text:span><text:date style:data-style-name="nicedate" text:fixed="true" text:date-value="2021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C008325</meta:user-defined>
    <meta:user-defined meta:name="DCTERMS.abstract">realiseren van een gevelopening (raamkozijn) in de voorgevel van bestaande dakopbouw aan de straatzijde van het gebouw</meta:user-defined>
    <dc:language>nl</dc:language>
    <meta:user-defined meta:name="OVERHEIDop.locatietype/OVERHEIDop.gebiedsmarkering">Punt</meta:user-defined>
    <meta:user-defined meta:name="DC.title">Aanvraag omgevingsvergunning Looiersgracht 19F 1016VR Amsterdam</meta:user-defined>
    <meta:user-defined meta:name="DCTERMS.W3CDTF/DCTERMS.available">2021-12-30</meta:user-defined>
    <meta:user-defined meta:name="DCTERMS.W3CDTF/OVERHEIDop.jaargang">2021</meta:user-defined>
    <meta:user-defined meta:name="OVERHEIDop.publicationIssue">483623</meta:user-defined>
    <meta:user-defined meta:name="OVERHEIDop.GmbID/DC.identifier">gmb-2021-483623</meta:user-defined>
    <meta:user-defined meta:name="OVERHEIDop.versieInformatie"/>
  </office:meta>
</office:document-meta>
</file>