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(kappen) Johan de Wittlaan 40 - OMV.21.12.00493 - Willem Nagellaan, Plataanweg, Melanchtonpark, Stadhouderslaan, Johan de Wittlaan, Melanchtonweg, Loderstraat, Donkersingel, Drionpad, Meijersplein-Zuid, Wilgenplaspa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urgemeester en Wethouders van de Gemeente Rotterdam maakt bekend dat het de volgende aanvraag voor een omgevingsvergunning heeft ontvangen (art. 2.1. en 2.2. Wet algemene bepalingen omgevingsrecht).</text:p>
            <text:p text:style-name="common-al">Johan de Wittlaan 40, 3054AA, kappen van 12 bomen volgens de jaarlijkse boomveiligheidscontrole. Specifieke locaties: Willem Nagellaan, Plataanweg, Melanchtonpark, Stadhouderslaan, Johan de Wittlaan, Melanchtonweg, Loderstraat, Donkersingel, Drionpad, Meijersplein-Zuid, Wilgenplaspark. Het aanvraagformulier en situatietekening(en) zijn als bijlage toegevoegd aan de publicatie (aanvraagdatum 23-12-2021, dossiernummer OMV.21.12.00493).</text:p>
            <text:p text:style-name="common-al">Informatie aangevraagde vergunningen.</text:p>
            <text:p text:style-name="last-al">De publicatie van de reguliere aanvragen omgevingsvergunning heeft een informatief karakter. U kunt pas bezwaar maken als een besluit op een aanvraag genomen is. Dit besluit wordt gepubliceer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479873</text:span><text:line-break/><text:date style:data-style-name="dag" text:fixed="true" text:date-value="2021-12-29"/><text:line-break/><text:date style:data-style-name="jaar" text:fixed="true" text:date-value="2021-12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79873</text:span><text:date style:data-style-name="nicedate" text:fixed="true" text:date-value="2021-12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79873</text:span><text:date style:data-style-name="nicedate" text:fixed="true" text:date-value="2021-12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0/xml/MC-DRP-OmgevingsvergunningAanvraag-Web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Aangevraagde omgevingsvergunning (kappen) Johan de Wittlaan 40 - OMV.21.12.00493 - Willem Nagellaan, Plataanweg, Melanchtonpark, Stadhouderslaan, Johan de Wittlaan, Melanchtonweg, Loderstraat, Donkersingel, Drionpad, Meijersplein-Zuid, Wilgenplaspark</meta:user-defined>
    <meta:user-defined meta:name="DCTERMS.W3CDTF/DCTERMS.available">2021-12-29</meta:user-defined>
    <meta:user-defined meta:name="DCTERMS.W3CDTF/OVERHEIDop.jaargang">2021</meta:user-defined>
    <meta:user-defined meta:name="OVERHEIDop.externeBijlage">Johan de Wittlaan 40 - OMV.21.12.00493|exb-2021-76299</meta:user-defined>
    <meta:user-defined meta:name="OVERHEIDop.externeBijlage">Johan de Wittlaan 40 - 21.12.00493 - tekeningen|exb-2021-76300</meta:user-defined>
    <meta:user-defined meta:name="OVERHEIDop.publicationIssue">479873</meta:user-defined>
    <meta:user-defined meta:name="OVERHEIDop.GmbID/DC.identifier">gmb-2021-479873</meta:user-defined>
    <meta:user-defined meta:name="OVERHEIDop.versieInformatie"/>
  </office:meta>
</office:document-meta>
</file>