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GRONDEXPLOITATI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Burgemeester en wethouders van Borsele maken bekend dat zij een overeenkomst over grondexploitatie hebben gesloten als bedoeld in artikel 6.24 Wet op de ruimtelijke ordening. </text:p>
            <text:p text:style-name="al">
            <text:span text:style-name="nadrukvet">Inhoud overeenkomst</text:span>
          </text:p>
            <text:p text:style-name="al">De overeenkomst heeft betrekking op het perceel gelegen op de hoek van de Burgemeester Timansweg met de Prins Hendrikstraat in ’s-Heerenhoek. De gemeente is bereid medewerking te verlenen aan de bouw van 6 aaneengesloten woningen op dit perceel door middel van het volgen van planologische procedure tot wijziging van het bestemmingsplan.</text:p>
            <text:p text:style-name="al">
            <text:span text:style-name="nadrukvet">Inzage</text:span>
          </text:p>
            <text:p text:style-name="al">Een zakelijke beschrijving van de inhoud van de overeenkomst ligt vanaf de datum van deze publicatie vier weken ter inzage in het gemeentehuis, Stenevate 10 in Heinkenszand. U kunt de zakelijke beschrijving inzien gedurende openingstijden van het gemeentehuis. Voor de actuele openingstijden verwijzen wij u naar onze website, <text:a xlink:href="http://www.borsele.nl" xlink:type="simple">www.borsele.nl</text:a>. Voor meer informatie over de overeenkomst kunt u contact opnemen met mevrouw Valk van team Ruimtelijke ontwikkeling, per mail <text:a xlink:href="mailto:mcevalk@borsele.nl" xlink:type="simple">mcevalk@borsele.nl</text:a> of via nr. 06-81362500.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478514</text:span><text:line-break/><text:date style:data-style-name="dag" text:fixed="true" text:date-value="2021-12-28"/><text:line-break/><text:date style:data-style-name="jaar" text:fixed="true" text:date-value="2021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8514</text:span><text:date style:data-style-name="nicedate" text:fixed="true" text:date-value="2021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8514</text:span><text:date style:data-style-name="nicedate" text:fixed="true" text:date-value="2021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12/xml/MC-DRP-OverigeInformatie-Web-CB.xml</meta:user-defined>
    <meta:user-defined meta:name="OVERHEID.Gemeente/DC.creator">Borsel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orsele</meta:user-defined>
    <meta:user-defined meta:name="OVERHEID.Gemeente/DCTERMS.publisher">Borsele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KENNISGEVING VAN GRONDEXPLOITATIE</meta:user-defined>
    <meta:user-defined meta:name="DCTERMS.W3CDTF/DCTERMS.available">2021-12-28</meta:user-defined>
    <meta:user-defined meta:name="DCTERMS.W3CDTF/OVERHEIDop.jaargang">2021</meta:user-defined>
    <meta:user-defined meta:name="OVERHEIDop.publicationIssue">478514</meta:user-defined>
    <meta:user-defined meta:name="OVERHEIDop.GmbID/DC.identifier">gmb-2021-478514</meta:user-defined>
    <meta:user-defined meta:name="OVERHEIDop.versieInformatie"/>
  </office:meta>
</office:document-meta>
</file>