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8 WONINGEN EN HET PLAATSEN VAN ERFAFSCHEIDINGEN, DE STIP TEGENOVER NUMMERS 2 TOT EN MET 8 (EVEN) NIEUWEHOR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8 woningen en het plaatsen van erfafscheidingen op het perceel de Stip tegen over de nummers 2 tot en met 8 (even) te Nieuwehorne (23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8357</text:span><text:line-break/><text:date style:data-style-name="dag" text:fixed="true" text:date-value="2021-12-28"/><text:line-break/><text:date style:data-style-name="jaar" text:fixed="true" text:date-value="2021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357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357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BOUWEN VAN 8 WONINGEN EN HET PLAATSEN VAN ERFAFSCHEIDINGEN, DE STIP TEGENOVER NUMMERS 2 TOT EN MET 8 (EVEN) NIEUWEHORNE</meta:user-defined>
    <meta:user-defined meta:name="DCTERMS.W3CDTF/DCTERMS.available">2021-12-28</meta:user-defined>
    <meta:user-defined meta:name="DCTERMS.W3CDTF/OVERHEIDop.jaargang">2021</meta:user-defined>
    <meta:user-defined meta:name="OVERHEIDop.publicationIssue">478357</meta:user-defined>
    <meta:user-defined meta:name="OVERHEIDop.GmbID/DC.identifier">gmb-2021-478357</meta:user-defined>
    <meta:user-defined meta:name="OVERHEIDop.versieInformatie"/>
  </office:meta>
</office:document-meta>
</file>