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besluit Wet bodembescherming Reggestraat 43 in Nijmeg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Nijmegen een deelsaneringsplan ontvangen. Het plan heeft betrekking op de openbare weg ter hoogte van de Reggestraat 43. Hier gaan in de bodem werkzaamheden uitgevoerd worden aan kabels en leidingen. Het deelsaneringsplan is ingediend omdat ter plaatse een bodemverontreiniging aanwezig is. In het saneringsplan is beschreven hoe het grondverzet op verantwoorde wijze wordt uitgevoerd. </text:p>
            <text:p text:style-name="common-al">Er zal een sleuf gegraven worden met een diepte van maximaal 1 meter. De bovenste 50 centimeter is sterk verontreinigd. Deze laag wordt gescheiden ontgraven van de onderliggende, licht verontreinigde, 50 centimeter. Het werk vindt plaats onder toezicht van een milieukundig begeleider. De grond wordt tijdelijk naast de sleuf geplaatst. Als het werk aan de kabels en leidingen is voltooid, wordt de grond weer in dezelfde volgorde in de bodem teruggebracht. Er wordt geen grond afgevoerd. </text:p>
            <text:p text:style-name="common-al">Het college zal het deelsaneringsplan beoordelen.</text:p>
            <text:p text:style-name="common-al">
            <text:span text:style-name="nadrukcur">Inzage </text:span>
          </text:p>
            <text:p text:style-name="common-al">U kunt de ingediende stukken digitaal inzien via onderstaande snelkoppelingen: </text:p>
            <text:p text:style-name="common-al">- deelsaneringsplan: http://www.nijmegen.nl/vergunningpagina/Document/DownloadOne?documentNr=D211356175 &lt;http://www.nijmegen.nl/vergunningpagina/Document/DownloadOne?documentNr=D211356175&gt; </text:p>
            <text:p text:style-name="common-al">- melding deelsaneringsplan: http://www.nijmegen.nl/vergunningpagina/Document/DownloadOne?documentNr=D211356186 &lt;http://www.nijmegen.nl/vergunningpagina/Document/DownloadOne?documentNr=D211356186&gt; </text:p>
            <text:p text:style-name="common-al">Bij vragen kunt u telefonisch contact opnemen met mevrouw M. Wesseling van Bureau Archeologie en bodemkwaliteit (SR40), telefoonnummer 06 5275 1688 of per email m.wesseling@nijmegen.nl &lt;mailto:m.wesseling@nijmegen.nl&gt; . </text:p>
            <text:p text:style-name="common-al">
            <text:span text:style-name="nadrukcur">Reactie</text:span>
          </text:p>
            <text:p text:style-name="common-al">U kunt uw reactie op de stukken tot 2 weken na 29 december 2021 sturen naar: Burgemeester en Wethouders van Nijmegen, t.a.v. Bureau Archeologie en bodemkwaliteit (SR40), Postbus 9105, 6500 HG Nijmegen. U kunt ook mondeling reageren bij mevrouw M. Wesseling, telefoonnummer 06 5275 1688 of per email m.wesseling@nijmegen.nl &lt;mailto:m.wesseling@nijmegen.nl&gt; . </text:p>
            <text:p text:style-name="common-al">
            <text:span text:style-name="nadrukcur">Besluit</text:span>
          </text:p>
            <text:p text:style-name="last-al">Als het college een besluit heeft genomen, wordt dit ook weer langs deze weg bekendgemaakt en ter inzage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76990</text:span><text:line-break/><text:date style:data-style-name="dag" text:fixed="true" text:date-value="2021-12-29"/><text:line-break/><text:date style:data-style-name="jaar" text:fixed="true" text:date-value="2021-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6990</text:span><text:date style:data-style-name="nicedate" text:fixed="true" text:date-value="2021-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6990</text:span><text:date style:data-style-name="nicedate" text:fixed="true" text:date-value="2021-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17/xml/MC-DRP-Omgevmelding-Web-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besluit Wet bodembescherming Reggestraat 43 in Nijmegen</meta:user-defined>
    <meta:user-defined meta:name="DCTERMS.W3CDTF/DCTERMS.available">2021-12-29</meta:user-defined>
    <meta:user-defined meta:name="DCTERMS.W3CDTF/OVERHEIDop.jaargang">2021</meta:user-defined>
    <meta:user-defined meta:name="OVERHEIDop.publicationIssue">476990</meta:user-defined>
    <meta:user-defined meta:name="OVERHEIDop.GmbID/DC.identifier">gmb-2021-476990</meta:user-defined>
    <meta:user-defined meta:name="OVERHEIDop.versieInformatie"/>
  </office:meta>
</office:document-meta>
</file>