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aan van een Anterieure / koop overeenkomst betreffende de ontwikkeling ca. 700 koop- en (sociale) huurwoningen en bedrijfsruimte, waaronder horeca, leisure, wijkgebonden voorzieningen, kleinschalige bedrijvigheid en (openbaar) parkeren.</text:span>
          </text:p>
            <text:p text:style-name="common-al"/>
            <text:p text:style-name="common-al">Burgemeester en wethouders van Schiedam maken, op grond van het bepaalde in artikel 6.24 lid 3 Wet ruimtelijke ordening, bekend dat zij op 23 december 2021 een anterieure / koopovereenkomst hebben gesloten met de Glasfabriek B.V. statutair gevestigd te Rotterdam, kantoorhoudende aan de Lichtenauerlaan 80, 3062 ME Rotterdam, ingeschreven in het Handelsregister onder nummer: 80384277, inzake de realisatie van ca. 700 koop- en (sociale) huurwoningen en bedrijfsruimte, waaronder horeca, leisure, wijkgebonden voorzieningen, kleinschalige bedrijvigheid en (openbaar) parkeren. op diverse percelen grond gelegen op een gedeelte van het bedrijventerrein Nieuw - Mathenesse te Schiedam, meer specifiek bekend als het voormalige Glasfabriekterrein, reeds in eigendom van de Glasfabriek B.V. en de door de gemeente aan de Glasfabriek B.V. te verkopen percelen plaatselijk bekend het Vrom-terrein en Hoek Nieuwsticht, de te verkopen percelen staan hieronder nader uitgeschreven.</text:p>
            <text:p text:style-name="common-al"/>
            <text:p text:style-name="common-al"/>
            <text:p text:style-name="common-al">Voornoemde overeenkomst heeft betrekking op de volgende gehele dan wel gedeeltelijke percelen: </text:p>
            <text:p text:style-name="common-al">I. Voormalige Glasfabriek, bestaande uit de percelen met opstallen kadastraal bekend: gemeente Schiedam, sectie L, nummer 3255, groot 603 m² (recht van erfpacht), gemeente Schiedam, sectie L, nummer 3634, groot 3.670 m², gemeente Schiedam, sectie L, nummer 3635, groot 15.364 m², gemeente Schiedam, sectie L, nummer 3637, groot 35.025 m², gemeente Schiedam, sectie L, nummer 3859, groot 33 m² én gemeente Schiedam, sectie L, nummer 3860, groot 117 m² (recht van erfpacht) en gelegen aan de Nieuw-Mathenesserstraat, de Buitenhavenweg en de Nieuwe Maasstraat te Schiedam;</text:p>
            <text:p text:style-name="common-al"/>
            <text:p text:style-name="common-al">II. VROM-terrein, bestaande uit de percelen met opstallen kadastraal bekend: gemeente Schiedam, sectie L, nummer 104, gemeente Schiedam, sectie L, nummer 105, gemeente Schiedam, sectie L, nummer 106, gemeente Schiedam, sectie L, nummer 107, gemeente Schiedam, sectie L, nummer 2105, gemeente Schiedam, sectie L, nummer 2106 , gemeente Schiedam, sectie L, nummer 2089, gemeente Schiedam, sectie L, nummer 3365, gemeente Schiedam, sectie L, nummer 3431, gemeente Schiedam, sectie L, nummer 3640 (gedeeltelijk), én gemeente Schiedam, sectie L, nummer 3974 (gedeeltelijk) gezamenlijk groot circa 6.152 m² en gelegen aan de Buitenhavenweg te Schiedam; </text:p>
            <text:p text:style-name="common-al"/>
            <text:p text:style-name="common-al">III. Hoek Nieuwsticht, bestaande uit de percelen met opstallen kadastraal bekend: gemeente Schiedam, sectie L, nummer 3130, groot circa 539 m², gemeente Schiedam, sectie L, nummer 3132, groot circa 654 m² én gemeente Schiedam, sectie L, nummer 3136, groot circa 39 m² en gelegen aan de Nieuwsticht en de Nieuw-Mathenesserstraat te Schiedam.</text:p>
            <text:p text:style-name="common-al"/>
            <text:p text:style-name="common-al">De korte zakelijke beschrijving van de inhoud van deze overeenkomst ligt van 30 december 2021 tot en met 19 januari 2022 ter inzage op het Stadskantoor te Schiedam. </text:p>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475005</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5005</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5005</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20/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Vlak</meta:user-defined>
    <meta:user-defined meta:name="DC.title">Bekendmaking</meta:user-defined>
    <meta:user-defined meta:name="OVERHEIDop.datumEindeReactietermijn">2022-01-19</meta:user-defined>
    <meta:user-defined meta:name="OVERHEIDop.terinzageleggingBG">https://www.omgevingsloket.nl/</meta:user-defined>
    <meta:user-defined meta:name="DCTERMS.W3CDTF/DCTERMS.available">2021-12-29</meta:user-defined>
    <meta:user-defined meta:name="DCTERMS.W3CDTF/OVERHEIDop.jaargang">2021</meta:user-defined>
    <meta:user-defined meta:name="OVERHEIDop.publicationIssue">475005</meta:user-defined>
    <meta:user-defined meta:name="OVERHEIDop.GmbID/DC.identifier">gmb-2021-475005</meta:user-defined>
    <meta:user-defined meta:name="OVERHEIDop.versieInformatie"/>
  </office:meta>
</office:document-meta>
</file>