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Hofgeest 90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 met vakken, Hofgeest 90, 17-1-2022 t/m 29-4-2022 tussen 7:00 en 16:00 uur, Locatie: Hofgeest 90D</text:p>
            <text:p text:style-name="common-al">Looptijd :-- t/m 29-04-2022</text:p>
            <text:p text:style-name="common-al">Verzonden naar aanvrager op: 22-12-2021</text:p>
            <text:p text:style-name="common-al">Kenmerk gemeente: Z/21/19919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1/199199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74502</text:span><text:line-break/><text:date style:data-style-name="dag" text:fixed="true" text:date-value="2021-12-27"/><text:line-break/><text:date style:data-style-name="jaar" text:fixed="true" text:date-value="2021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4502</text:span><text:date style:data-style-name="nicedate" text:fixed="true" text:date-value="2021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4502</text:span><text:date style:data-style-name="nicedate" text:fixed="true" text:date-value="2021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91998</meta:user-defined>
    <meta:user-defined meta:name="DCTERMS.abstract">TVM met vakken, Hofgeest 90, 17-1-2022 t/m 29-4-2022 tussen 7:00 en 16:00 uur, Hofgeest 90D</meta:user-defined>
    <dc:language>nl</dc:language>
    <meta:user-defined meta:name="OVERHEIDop.locatietype/OVERHEIDop.gebiedsmarkering">Punt</meta:user-defined>
    <meta:user-defined meta:name="DC.title">Besluit apv vergunning Verleend Hofgeest 90D</meta:user-defined>
    <meta:user-defined meta:name="DCTERMS.W3CDTF/DCTERMS.available">2021-12-27</meta:user-defined>
    <meta:user-defined meta:name="DCTERMS.W3CDTF/OVERHEIDop.jaargang">2021</meta:user-defined>
    <meta:user-defined meta:name="OVERHEIDop.publicationIssue">474502</meta:user-defined>
    <meta:user-defined meta:name="OVERHEIDop.GmbID/DC.identifier">gmb-2021-474502</meta:user-defined>
    <meta:user-defined meta:name="OVERHEIDop.versieInformatie"/>
  </office:meta>
</office:document-meta>
</file>