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UITVOEREN VAN WERKZAAMHEDEN AAN DE A32 TUSSEN GROU EN HEERENVEEN, GEMEENTE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uitvoeren van werkzaamheden aan de A32 op het perceel A32 tussen Grou en Heerenveen, gemeente Heerenveen  (15-12-2021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3952</text:span><text:line-break/><text:date style:data-style-name="dag" text:fixed="true" text:date-value="2021-12-24"/><text:line-break/><text:date style:data-style-name="jaar" text:fixed="true" text:date-value="2021-1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3952</text:span><text:date style:data-style-name="nicedate" text:fixed="true" text:date-value="2021-1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3952</text:span><text:date style:data-style-name="nicedate" text:fixed="true" text:date-value="2021-1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AANVRAAG OMGEVINGSVERGUNNING, UITVOEREN VAN WERKZAAMHEDEN AAN DE A32 TUSSEN GROU EN HEERENVEEN, GEMEENTE HEERENVEEN.</meta:user-defined>
    <meta:user-defined meta:name="DCTERMS.W3CDTF/DCTERMS.available">2021-12-24</meta:user-defined>
    <meta:user-defined meta:name="DCTERMS.W3CDTF/OVERHEIDop.jaargang">2021</meta:user-defined>
    <meta:user-defined meta:name="OVERHEIDop.publicationIssue">473952</meta:user-defined>
    <meta:user-defined meta:name="OVERHEIDop.GmbID/DC.identifier">gmb-2021-473952</meta:user-defined>
    <meta:user-defined meta:name="OVERHEIDop.versieInformatie"/>
  </office:meta>
</office:document-meta>
</file>