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text:p>
      <text:section text:name="regeling_id1-3-2" text:style-name="regeling">
        <text:section text:name="aanhef_id1-3-2-1" text:style-name="aanhef">
          <text:section text:name="context_id1-3-2-1-1" text:style-name="context">
            <text:p text:style-name="context.al">Nummer besluit: 21.010</text:p>
            <text:p text:style-name="context.al">Datum besluit: 30 december 2021</text:p>
            <text:p text:style-name="context.al"/>
            <text:p text:style-name="context_bottom"/>
          </text:section>
          <text:p text:style-name="aanhef_wie">Burgemeester en wethouders van de gemeente Velsen,</text:p>
          <text:p text:style-name="aanhef_wie">gelet op de Wegenverkeerswet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 en het mandaatbesluit van 10 januari 2012.</text:p>
          <text:section text:name="considerans_id1-3-2-1-4" text:style-name="considerans">
            <text:p text:style-name="tussenkopcur">
            <text:span text:style-name="nadrukvet">
              <text:span text:style-name="nadrukcur">Overwegende dat</text:span>
            </text:span>
          </text:p>
            <text:p text:style-name="considerans.al">de Zeeweg gelegen is binnen de bebouwde kom van IJmuiden;</text:p>
            <text:p text:style-name="considerans.al">de Zeeweg in beheer is bij de gemeente Velsen;</text:p>
            <text:p text:style-name="considerans.al">dat het gemeentelijke verkeers- en vervoersbeleid is opgenomen in de Mobiliteitsagenda Velsen, vastgesteld in mei 2019;</text:p>
            <text:p text:style-name="considerans.al">de maximale toegestane snelheid Zeeweg 50 km/uur is;</text:p>
            <text:p text:style-name="considerans.al">de Zeeweg een lange straat is in IJmuiden die dient als ontsluitingsweg voor de aanliggende woonwijken en het centrum;</text:p>
            <text:p text:style-name="considerans.al">de Zeeweg onderdeel is van de ‘kleine ring’ rond het centrum van IJmuiden, zoals bepaald in het raadsbesluit ‘Verkeersstructuur centrum IJmuiden’ (2017);</text:p>
            <text:p text:style-name="considerans.al">een deel van Zeeweg (tussen kruispunt Heerenduinweg en kruispunt Willemsbeekweg) toe is aan groot onderhoud, waarbij in principe alleen nieuw asfalt en markering wordt aangebracht;</text:p>
            <text:p text:style-name="considerans.al">in beperkte mate op een aantal punten de inrichting van de weg wordt gewijzigd;</text:p>
            <text:p text:style-name="considerans.al">er meer ruimte wordt gerealiseerd voor fietsers op de Zeeweg door het verbreden van de fiets(suggestie)stroken;</text:p>
            <text:p text:style-name="considerans.al">in de huidige situatie er fietssuggestiestroken aanwezig zijn van 1,75 breed;</text:p>
            <text:p text:style-name="considerans.al">in de nieuwe situatie formele fietsstroken worden gerealiseerd van 2,00 meter breed waarop fietssymbolen worden aangebracht; </text:p>
            <text:p text:style-name="considerans.al">door middel van het aanbrengen van symbolen van een fiets op de rijbaan en onderbroken markering, fietsstroken als bedoeld in artikel 1 van het RVV 1990 aan te duiden op de Zeeweg tussen het kruispunt met de Heerenduinweg en het kruispunt met de Willemsbeekweg;</text:p>
            <text:p text:style-name="considerans.al">in de huidige situatie er een parkeerverbod van kracht is door de aanwezigheid van verkeersborden E1 van bijlage 1 van het RVV 1990;</text:p>
            <text:p text:style-name="considerans.al">het blijkens artikel 23 lid 1 sub b van het RVV 1990 niet is toegestaan op fietsstroken waarop fietssymbolen zijn aangebracht, of op de rijbaan langs deze fietsstroken stil te staan;</text:p>
            <text:p text:style-name="considerans.al">door het aanbrengen van fietsstroken de verkeersborden E1 van bijlage 1 van het RVV 1990 overbodig zijn en daarom kunnen worden verwijderd; </text:p>
            <text:p text:style-name="considerans.al">in de huidige situatie de onderneming gevestigd aan Zeeweg nummer 236 wordt bevoorraad vanaf de rijbaan;</text:p>
            <text:p text:style-name="considerans.al">het stilstaan op de rijbaan om te laden of lossen vanwege de aanwezigheid van de fietsstroken niet langer is toegestaan;</text:p>
            <text:p text:style-name="considerans.al">het daarom wenselijk is een laad- en los locatie te realiseren; </text:p>
            <text:p text:style-name="considerans.al">voor het realiseren van één laad- en los locatie twee openbare parkeerplaatsen nodig zijn;</text:p>
            <text:p text:style-name="considerans.al">dat ter hoogte van Zeeweg nummer 236 twee aaneengesloten openbare parkeerplaatsen worden aangewezen voor het direct laden- en lossen van goederen van maandag tot en met vrijdag tussen 8.30 en 16.30 uur;</text:p>
            <text:p text:style-name="considerans.al">deze venstertijden zijn gekozen op basis van de bevoorradingstijden van de onderneming aan Zeeweg nummer 236;</text:p>
            <text:p text:style-name="considerans.al">buiten de venstertijden (zaterdag, zondag en maandag tot en met vrijdag van 16.30 en 8.30 uur) iedereen op deze plaatsen mag parkeren; </text:p>
            <text:p text:style-name="considerans.al">door middel van het plaatsen van het verkeersbord E7 van bijlage 1 van het RVV 1990 inclusief het onderbord ‘ma t/m vr 8.30 -16.30h’ een gelegenheid bestemd voor het onmiddellijk laden en lossen van goederen aan te wijzen; </text:p>
            <text:p text:style-name="considerans.al">er meer opstelruimte wordt gerealiseerd voor afslaande en overstekende fietsers;</text:p>
            <text:p text:style-name="considerans.al">bij de belangrijkste zijwegen meer opstelruimte wordt gerealiseerd voor fietsers die af willen slaan en fietsers en/of voetgangers die over willen steken;</text:p>
            <text:p text:style-name="considerans.al">ter hoogte van enkele zijwegen middengeleiders worden gerealiseerd; </text:p>
            <text:p text:style-name="considerans.al">hierdoor in het midden van de rijbaan een opstelruimte ontstaat waar fietsers en/of voetgangers kunnen wachten tot kruisend verkeer is gepasseerd en zij veilig hun weg kunnen vervolgen;</text:p>
            <text:p text:style-name="considerans.al">voetgangers en automobilisten eveneens gebruik kunnen maken van deze ruimte om veiliger en zonder veel hinder voor achterliggers af te kunnen slaan richting de zijwegen;</text:p>
            <text:p text:style-name="considerans.al">vanwege de beperkte ruimte die er is op de Zeeweg niet bij alle zijwegen middengeleiders kunnen worden gerealiseerd;</text:p>
            <text:p text:style-name="considerans.al">dat overstekende voetgangers mogen vertrouwen op de gebruikelijke rijrichtingen van de bestuurders;</text:p>
            <text:p text:style-name="considerans.al">dat daarom vermeden moet worden dat bestuurders langs de verkeerde zijde -en daarmee vanuit een onverwachte richting- de middengeleider voorbij rijden;</text:p>
            <text:p text:style-name="considerans.al">door het op de middengeleider plaatsen van de verkeersborden D2 van bijlage 1 van het RVV 1990 een gebod kan worden ingesteld om het bord voorbij te gaan aan de zijde die de pijl aangeeft; </text:p>
            <text:p text:style-name="considerans.al">de voetgangersoversteekplaats ter hoogte van de Lariksstraat komt te vervallen;</text:p>
            <text:p text:style-name="considerans.al">deze oversteekplaats weinig wordt gebruikt;</text:p>
            <text:p text:style-name="considerans.al">er bovendien enkele jaren geleden een alternatieve oversteekplaats is aangelegd ter hoogte van het kruispunt met de Heerenduinweg, op circa 80 meter afstand van de op te heffen voetgangersoversteekplaats; </text:p>
            <text:p text:style-name="considerans.al">de voetgangersoversteekplaats kan worden opgeheven door middel van het verwijderen van de zebramarkering in combinatie met het verwijderen van de verkeersborden L2 van bijlage 1 van het RVV 1990; </text:p>
            <text:p text:style-name="considerans.al">ten behoeve van het verbeteren van de verkeersveiligheid door het realiseren van diverse middengeleiders één of meerdere parkeervakken moeten worden opgeheven;</text:p>
            <text:p text:style-name="considerans.al">daarnaast obstakels worden verwijderd die het zicht op zebrapaden wegnemen;</text:p>
            <text:p text:style-name="considerans.al">daarom ook enkele parkeervakken worden opgeheven, omdat geparkeerde voertuigen te veel het zicht ontnemen op overstekende voetgangers; </text:p>
            <text:p text:style-name="considerans.al">op andere locaties extra parkeervakken worden gerealiseerd;</text:p>
            <text:p text:style-name="considerans.al">per saldo over het deel van de Zeeweg dat wordt heringericht er in de nieuwe situatie één parkeervak bijkomt ten opzichte van de huidige situatie; </text:p>
            <text:p text:style-name="considerans.al">gelet op artikel 12 van het BABW voor het plaatsen en/of verwijderen van de verkeersborden D2, E1 en E7 en het aanbrengen en/of verwijderen van voetgangersoversteekplaatsen en fietsstroken een verkeersbesluit is vereist;</text:p>
            <text:p text:style-name="considerans.al">gelet op artikel 2 van de WVW 1994 de hiervoor genoemde verkeersmaatregel strekt tot het verzekeren van de veiligheid op de weg, het beschermen van weggebruikers en passagiers en het in stand houden van de weg en het waarborgen van de bruikbaarheid daarvan;</text:p>
            <text:p text:style-name="considerans.al">gelet op voorgaande overwegingen het zoveel mogelijk waarborgen van de vrijheid van het verkeer van ondergeschikt belang is ten opzichte van de hiervoor genoemde belangen;</text:p>
            <text:p text:style-name="considerans.al">gelet op artikel 24 van het BABW overleg met de politie heeft plaatsgevonden over het onderstaande besluit.</text:p>
            <text:p text:style-name="considerans_bottom"/>
          </text:section>
          <text:section text:name="afkondiging_id1-3-2-1-5"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common-al">Het college van burgemeester en wethouders van Velsen besluit:</text:p>
            <text:p text:style-name="common-al">door middel van het aanbrengen van strepen en fietssymbolen als bedoeld in artikel 1 van het RVV 1990 fietsstroken aan te duiden op de Zeeweg tussen het kruispunt met de Heerenduinweg en het kruispunt met de Willemsbeekweg;</text:p>
            <text:p text:style-name="common-al">door middel van het verwijderen van de verkeersborden E1 van bijlage 1 van het RVV 1990 het parkeerverbod aan weerszijden van de rijbaan op de Zeeweg op te heffen tussen de het kruispunt met de Heerenduinweg en het kruispunt met de Willemsbeekweg;</text:p>
            <text:p text:style-name="common-al">door middel van het verwijderen van zebramarkering in combinatie met het verwijderen van de verkeersborden L2 van bijlage 1 van het RVV 1990 de voetgangersoversteekplaats over de Zeeweg ter hoogte van de Lariksstraat op te heffen; </text:p>
            <text:p text:style-name="common-al">door middel van het plaatsen van het verkeersbord E7 van bijlage 1 van het RVV 1990, inclusief onderbord ‘ma t/m vr 8.30-16.30 h’, alsmede onderbord OB504, een gelegenheid bestemd voor het onmiddellijk laden en lossen van goederen aan te wijzen;</text:p>
            <text:p text:style-name="common-al">door middel van het plaatsen van de verkeersborden D2 van bijlage 1 van het RVV 1990 het gebod om het bord voorbij te gaan aan de zijde die de pijl aangeeft in te stellen, op de volgende locaties:</text:p>
            <text:p text:style-name="common-al">ter hoogte van het kruispunt met de Cederstraat en de Velserduinweg;</text:p>
            <text:p text:style-name="common-al">ter hoogte van het kruispunt met de Groeneweg;</text:p>
            <text:p text:style-name="common-al">ter hoogte van het kruispunt met de Tussenbeeksweg;</text:p>
            <text:p text:style-name="last-al">ter hoogte van de Willembeeksweg;</text:p>
            <text:p text:style-name="tekst_bottom"/>
          </text:section>
        </text:section>
        <text:section text:name="regeling-sluiting_id1-3-2-3" text:style-name="regeling-sluiting">
          <text:section text:name="ondertekening_id1-3-2-3-1">
            <text:p><text:span text:style-name="functie">Burgemeester en Wethouders van Velsen,</text:span></text:p>
            <text:p><text:span text:style-name="deze">Namens deze,</text:span></text:p>
            <text:p><text:span text:style-name="ondertekening_naam">
            <text:span text:style-name="voornaam">B.</text:span>
            <text:span text:style-name="achternaam">van der Vlies</text:span>
          </text:span></text:p>
            <text:p><text:span text:style-name="functie">Afdelingsmanager Fysieke Leefomgeving</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ekendmaking van dit besluit geschiedt op de voorgeschreven wijze.</text:p>
          <text:p text:style-name="bezwaarschrift_al">Belanghebbenden kunnen ingevolge de Algemene wet bestuursrecht binnen een termijn van 6 weken na de datum waarop het besluit elektronisch is bekend gemaakt in het digitale Gemeenteblad, schriftelijk (postbus 465, 1970 AL IJmuiden) dan wel langs elektronische weg (elektronisch formulier op <text:a xlink:href="http://www.velsen.nl/" xlink:type="simple">www.velsen.nl</text:a>; werkt alleen in combinatie met inloggen via DigiD) een gemotiveerd bezwaarschrift indienen bij het college van burgemeester en wethouders van Vels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473862</text:span><text:line-break/><text:date style:data-style-name="dag" text:fixed="true" text:date-value="2021-12-30"/><text:line-break/><text:date style:data-style-name="jaar" text:fixed="true" text:date-value="2021-12-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3862</text:span><text:date style:data-style-name="nicedate" text:fixed="true" text:date-value="2021-12-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73862</text:span><text:date style:data-style-name="nicedate" text:fixed="true" text:date-value="2021-12-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4/xml/MC-DRP-VB-Web-CB.xml</meta:user-defined>
    <meta:user-defined meta:name="OVERHEID.Gemeente/DC.creator">Velsen</meta:user-defined>
    <meta:user-defined meta:name="OVERHEID.Gemeente/OVERHEID.authority">Velsen</meta:user-defined>
    <meta:user-defined meta:name="OVERHEID.Informatietype/DC.type">officiële publicatie</meta:user-defined>
    <meta:user-defined meta:name="OVERHEIDop.Rubriek/DC.type">verkeersbesluit of -mededeling</meta:user-defined>
    <meta:user-defined meta:name="OVERHEID.Gemeente/DCTERMS.publisher">Vels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maatregel(en) tot wijziging van de inrichting van de weg</meta:user-defined>
    <meta:user-defined meta:name="OVERHEIDvb.TypeVerkeersbesluit/OVERHEIDvb.typeVerkeersbesluit">aanbrengen van voorzieningen ter regeling van het verkeer (fysieke maatregel)</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Velsen -  - </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21.010</meta:user-defined>
    <meta:user-defined meta:name="OVERHEIDop.verkeersbordcode">D2</meta:user-defined>
    <meta:user-defined meta:name="OVERHEIDop.verkeersbordcode">E1</meta:user-defined>
    <meta:user-defined meta:name="OVERHEIDop.verkeersbordcode">E7</meta:user-defined>
    <meta:user-defined meta:name="OVERHEIDop.verkeersbordcode">L2</meta:user-defined>
    <meta:user-defined meta:name="OVERHEIDop.verkeersbordcode">WM6</meta:user-defined>
    <dc:language>nl</dc:language>
    <meta:user-defined meta:name="OVERHEIDop.locatietype/OVERHEIDop.gebiedsmarkering">Weg</meta:user-defined>
    <meta:user-defined meta:name="DC.title">Verkeersbesluit</meta:user-defined>
    <meta:user-defined meta:name="DCTERMS.W3CDTF/DCTERMS.available">2021-12-30</meta:user-defined>
    <meta:user-defined meta:name="DCTERMS.W3CDTF/OVERHEIDop.jaargang">2021</meta:user-defined>
    <meta:user-defined meta:name="OVERHEIDop.publicationIssue">473862</meta:user-defined>
    <meta:user-defined meta:name="OVERHEIDop.GmbID/DC.identifier">gmb-2021-473862</meta:user-defined>
    <meta:user-defined meta:name="OVERHEIDop.versieInformatie"/>
  </office:meta>
</office:document-meta>
</file>