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oördinatieregeling/vastgesteld bestemmingsplan '5e herziening Schil, locatie Oranjepark'/ omgevingsvergunning Oranjepark / omgevingsvergunning Oranjepark brandweerkazerne ter inz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oor dit plan is een coördinatieregeling opgesteld. Dit betekent dat het bestemmingsplan en het bouwplan <text:span text:style-name="nadrukcur">(of omgevingsvergunning)</text:span> op hetzelfde moment ter inzage liggen. U kunt in één keer beroep indienen bij de afdeling Bestuursrechtspraak van de Raad van State.</text:p>
            <text:p text:style-name="common-al"/>
            <text:p text:style-name="common-al">Het plangebied ligt aan het Oranjepark 13 en de Dubbeldamseweg Noord 50. De brandweerkazerne wordt gesloopt en er worden woningen voor teruggebouwd.</text:p>
            <text:p text:style-name="common-al"/>
            <text:p text:style-name="common-al">
            <text:span text:style-name="nadrukvet">
              <text:span text:style-name="nadrukondlijn">Bestemmingsplan '5e herziening Schil, locatie Oranjepark'</text:span>
            </text:span>
          </text:p>
            <text:p text:style-name="common-al">De gemeenteraad heeft het bestemmingsplan op 21 december vastgesteld. U kunt dit bestemmingsplan vanaf 30 december 2021 tot en met 10 februari 2022 bekijken op 3 manieren:</text:p>
            <text:p text:style-name="common-al">Op <text:a xlink:href="http://www.ruimtelijkeplannen.nl/" xlink:type="simple">www.ruimtelijkeplannen.nl</text:a></text:p>
            <text:p text:style-name="common-al">U kiest voor NL.IMRO.0505.BP186Herzoranjepar-3001</text:p>
            <text:p text:style-name="common-al">Op <text:a xlink:href="http://www.dordrecht.nl/" xlink:type="simple">www.dordrecht.nl/ruimtelijkeplannen</text:a></text:p>
            <text:p text:style-name="common-al">U kiest voor Vastgestelde bestemmingsplannen en daarna bestemmingsplan '5e herziening Schil, locatie Oranjepark'</text:p>
            <text:p text:style-name="common-al">In de hal van het Stadskantoor, Spuiboulevard 300 te Dordrecht. De tijden waarop u welkom bent zijn: maandag t/m vrijdag van 08.00 uur tot 17.00 uur</text:p>
            <text:p text:style-name="common-al"/>
            <text:p text:style-name="common-al">Dit staat in artikel 3.8 van de Wet ruimtelijke ordening. Het bestemmingsplan met bijlagen ligt voor zes weken ter inzage. </text:p>
            <text:p text:style-name="common-al">
            <text:span text:style-name="nadrukvet">
              <text:span text:style-name="nadrukondlijn">Besluit hogere grenswaarde</text:span>
            </text:span>
          </text:p>
            <text:p text:style-name="common-al">Op 13 januari 2021 hebben Burgemeester en wethouders hogere waarden Wet geluidhinder voor </text:p>
            <text:p text:style-name="common-al">het ontwerpbestemmingsplan "5e herziening Schil, locatie Oranjepark" vastgesteld. </text:p>
            <text:p text:style-name="common-al">Dit besluit kunt u samen met het bestemmingsplan inzien.</text:p>
            <text:p text:style-name="common-al"/>
            <text:p text:style-name="common-al">Tot en met 10 februari 2022 kan bij de Raad van State beroep ingediend worden. </text:p>
            <text:p text:style-name="common-al"/>
            <text:p text:style-name="common-al"/>
            <text:p text:style-name="common-al">
            <text:span text:style-name="nadrukvet">
              <text:span text:style-name="nadrukondlijn">Bouwplan 1</text:span>
            </text:span>
          </text:p>
            <text:p text:style-name="common-al">Kennisgeving Beschikking Wet algemene bepalingen omgevingsrecht (Wabo) voor het bouwen van 29 woningen en maken van een inrit/uitweg aan Dubbeldamseweg Noord. </text:p>
            <text:p text:style-name="common-al"/>
            <text:p text:style-name="common-al">Burgemeester en wethouders van Dordrecht maken bekend dat zij  een vergunning hebben verleend voor 29 woningen op de locatie Oranjepark. Voor de woningen worden parkeerplaatsen aangelegd en er komt een inrit/uitweg aan de Dubbeldamseweg Noord ten hoogte van huisnummer 44.</text:p>
            <text:p text:style-name="common-al">De nieuwe woningen krijgen de adressen:</text:p>
            <text:p text:style-name="common-al">Dubbeldamseweg Noord 46, 48, 50 en 52</text:p>
            <text:p text:style-name="common-al">Bekkershof 1 t/m 25 </text:p>
            <text:p text:style-name="common-al"/>
            <text:p text:style-name="common-al">Dit besluit is geregistreerd onder zaaknummer: Z-20-384438</text:p>
            <text:p text:style-name="common-al">Datum besluit: 21 december 2021</text:p>
            <text:p text:style-name="common-al">Waar ter inzage: zie onder Bouwplan 2</text:p>
            <text:p text:style-name="common-al"/>
            <text:p text:style-name="common-al">
            <text:span text:style-name="nadrukvet">
              <text:span text:style-name="nadrukondlijn">Bouwplan 2</text:span>
            </text:span>
          </text:p>
            <text:p text:style-name="common-al">Kennisgeving Beschikking Wet algemene bepalingen omgevingsrecht (Wabo) voor het gedeeltelijk slopen van de bestaande gebouwen, maken van een inrit / uitweg, bouwen van een 2e brandweer uitrukpost en brandveilig gebruiken van het pand. De aanvraag gaat over Oranjepark 13 en Dubbeldamseweg Noord 50 in Dordrecht.</text:p>
            <text:p text:style-name="common-al"/>
            <text:p text:style-name="common-al">Burgemeester en wethouders van Dordrecht maken bekend dat zij een vergunning hebben verleend voor het gedeeltelijk slopen van Oranjepark 13.</text:p>
            <text:p text:style-name="common-al">In de plaats van de oude kazerne komt een nieuwe, brandveilige brandweer uitrukpost. </text:p>
            <text:p text:style-name="common-al">Er komt een inrit/uitweg aan het Oranjepark.</text:p>
            <text:p text:style-name="common-al"/>
            <text:p text:style-name="common-al">Dit besluit is geregistreerd onder zaaknummer Z-20-384252.</text:p>
            <text:p text:style-name="common-al">Datum besluit: 21 december 2021</text:p>
            <text:p text:style-name="common-al">Waar ter inzage: zie onder Bouwplan 2</text:p>
            <text:p text:style-name="common-al"/>
            <text:p text:style-name="common-al">Het pand krijgt na oplevering de volgende adressering: </text:p>
            <text:p text:style-name="common-al">Oranjepark 13 </text:p>
            <text:p text:style-name="common-al"/>
            <text:p text:style-name="common-al">
            <text:span text:style-name="nadrukvet">Waar ter inzage bouwplan 1 en bouwplan 2:</text:span>
          </text:p>
            <text:p text:style-name="common-al">Deze beschikkingen met bijbehorende stukken zijn op afspraak tijdens kantooruren in te zien bij de Omgevingsdienst Zuid-Holland Zuid, Johan de Wittstraat 140, 3311 KJ  Dordrecht. Via telefoonnummer 078 – 770 8585 kunt u een afspraak maken.</text:p>
            <text:p text:style-name="common-al"/>
            <text:p text:style-name="common-al">Bovenstaande informatie voor het inzien van stukken kan afwijken in verband met de Corona-maatregelen. Voor het laatste nieuws raadpleeg de website van www.ozhz.nl</text:p>
            <text:p text:style-name="common-al"/>
            <text:p text:style-name="common-al">Wilt u beroep indienen? U stuurt dan vóór 10 februari 2022 een brief naar:</text:p>
            <text:p text:style-name="common-al"/>
            <text:p text:style-name="common-al">Raad van State, </text:p>
            <text:p text:style-name="common-al">Afdeling Bestuursrechtspraak,</text:p>
            <text:p text:style-name="common-al">Postbus 20019 </text:p>
            <text:p text:style-name="common-al">2500 EA DEN HAAG</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p><text:span text:style-name="functie">Dordrecht, 29 december 2021</text:span></text:p>
            <text:p><text:span text:style-name="functie">Burgemeester en wethouders van Dordrech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73230</text:span><text:line-break/><text:date style:data-style-name="dag" text:fixed="true" text:date-value="2021-12-29"/><text:line-break/><text:date style:data-style-name="jaar" text:fixed="true" text:date-value="2021-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3230</text:span><text:date style:data-style-name="nicedate" text:fixed="true" text:date-value="2021-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3230</text:span><text:date style:data-style-name="nicedate" text:fixed="true" text:date-value="2021-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6/xml/MC-DRP-PlanRuimtelijk-Web-ZM.xml</meta:user-defined>
    <meta:user-defined meta:name="OVERHEID.Gemeente/DC.creator">Dordrecht</meta:user-defined>
    <meta:user-defined meta:name="OVERHEID.Informatietype/DC.type">officiële publicatie</meta:user-defined>
    <meta:user-defined meta:name="OVERHEIDop.Rubriek/DC.type">ruimtelijk plan of omgevingsdocument</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imtelijkplan/OVERHEIDop.bekendmakingBetreffendePlan">NL.IMRO.0505.BP186Herzoranjepar-3001</meta:user-defined>
    <dc:language>nl</dc:language>
    <meta:user-defined meta:name="OVERHEIDop.locatietype/OVERHEIDop.gebiedsmarkering">Punt</meta:user-defined>
    <meta:user-defined meta:name="DC.title">Coördinatieregeling/vastgesteld bestemmingsplan '5e herziening Schil, locatie Oranjepark'/ omgevingsvergunning Oranjepark / omgevingsvergunning Oranjepark brandweerkazerne ter inzage</meta:user-defined>
    <meta:user-defined meta:name="DCTERMS.W3CDTF/DCTERMS.available">2021-12-29</meta:user-defined>
    <meta:user-defined meta:name="DCTERMS.W3CDTF/OVERHEIDop.jaargang">2021</meta:user-defined>
    <meta:user-defined meta:name="OVERHEIDop.publicationIssue">473230</meta:user-defined>
    <meta:user-defined meta:name="OVERHEIDop.GmbID/DC.identifier">gmb-2021-473230</meta:user-defined>
    <meta:user-defined meta:name="OVERHEIDop.versieInformatie"/>
  </office:meta>
</office:document-meta>
</file>