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EN VERANDEREN VAN EEN WONING, BUITENWEG 20 NIEUWEHORNE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en veranderen van een woning op het perceel Buitenweg 20 te Nieuwehorne  (14-12-2021).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69814</text:span><text:line-break/><text:date style:data-style-name="dag" text:fixed="true" text:date-value="2021-12-23"/><text:line-break/><text:date style:data-style-name="jaar" text:fixed="true" text:date-value="2021-12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69814</text:span><text:date style:data-style-name="nicedate" text:fixed="true" text:date-value="2021-12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69814</text:span><text:date style:data-style-name="nicedate" text:fixed="true" text:date-value="2021-12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0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VERGROTEN EN VERANDEREN VAN EEN WONING, BUITENWEG 20 NIEUWEHORNE.</meta:user-defined>
    <meta:user-defined meta:name="DCTERMS.W3CDTF/DCTERMS.available">2021-12-23</meta:user-defined>
    <meta:user-defined meta:name="DCTERMS.W3CDTF/OVERHEIDop.jaargang">2021</meta:user-defined>
    <meta:user-defined meta:name="OVERHEIDop.publicationIssue">469814</meta:user-defined>
    <meta:user-defined meta:name="OVERHEIDop.GmbID/DC.identifier">gmb-2021-469814</meta:user-defined>
    <meta:user-defined meta:name="OVERHEIDop.versieInformatie"/>
  </office:meta>
</office:document-meta>
</file>