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– ontwerp wijzigingsplan en ontwerp exploitatieplan ‘Bernsestraat 5, Herpt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usden maakt bekend, dat het heeft ingestemd met het ontwerp wijzigingsplan en het ontwerp exploitatieplan ‘Bernsestraat 5, Herpt’ (NL.IMRO.0797.WPbernsestraat5-ON01). Het wijzigingsplan geeft invulling aan de wijzigingsbevoegdheid uit het bestemmingsplan ‘Herpt’ voor de locatie Bernsestraat 5. De wijzigingsbevoegdheid maakt de bouw van maximaal 13 woningen mogelijk. </text:p>
            <text:p text:style-name="common-al">Het plangebied ligt aan de rand van Herpt, ter hoogte van de Bernsestraat 5 en wordt globaal begrensd door de Heusdenseweg en de Bernsestraat. Ter plaatse is een voormalig agrarisch bedrijf aanwezig. </text:p>
            <text:p text:style-name="common-al">Het wijzigingsplan en het exploitatieplan worden waarschijnlijk vastgesteld in het tweede kwartaal van 2022.</text:p>
            <text:p text:style-name="common-al">
            <text:span text:style-name="nadrukvet">Inzage</text:span>
          </text:p>
            <text:p text:style-name="common-al">Het ontwerp wijzigingsplan en het ontwerp exploitatieplan liggen met ingang van 23 december 2021 gedurende zes weken ter inzage. U kunt de stukken tijdens openingstijden inzien in het gemeentehuis in Vlijmen. Een digitale versie is raadpleegbaar via <text:a xlink:href="http://www.heusden.nl" xlink:type="simple">www.heusden.nl</text:a>. Het ontwerp wijzigingsplan vindt u ook op de landelijke website <text:a xlink:href="http://www.ruimtelijkeplannen.nl" xlink:type="simple">www.ruimtelijkeplannen.nl</text:a>. </text:p>
            <text:p text:style-name="common-al">
            <text:span text:style-name="nadrukvet">Zienswijze</text:span>
          </text:p>
            <text:p text:style-name="common-al">Gedurende de bovengenoemde termijn kan iedereen een zienswijze indienen tegen het ontwerp wijzigingsplan. Tegen het ontwerp exploitatieplan kunnen belanghebbenden een zienswijze indienen. U kunt naar keuze schriftelijk (wat de voorkeur heeft) of mondeling een zienswijze op het ontwerp wijzigingsplan en/of het ontwerp exploitatieplan indienen bij de college van Heusden. Een schriftelijke zienswijze stuurt u per post naar de college van Heusden, postbus 41, 5250 AA Vlijmen, of online via de website <text:a xlink:href="https://www.heusden.nl/storage/pdc/zienswijze-of-inspraakreactie-indienen/" xlink:type="simple">www.heusden.nl</text:a> (inloggen met uw DigiD of Eherkenning). Graag bij uw schriftelijke reactie zaaknummer 1109460 vermelden. Wilt u mondeling reageren, of wilt u meer informatie? Neem dan contact op met Mathijs Snoeren via telefoonnummer (073) 513 17 89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467862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7862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7862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6/xml/MC-DRP-PlanRuimtelijk-Web-ZM.xml</meta:user-defined>
    <meta:user-defined meta:name="OVERHEID.Gemeente/DC.creator">Heusd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797.WPbernsestraat5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Gemeente Heusden – ontwerp wijzigingsplan en ontwerp exploitatieplan ‘Bernsestraat 5, Herpt’</meta:user-defined>
    <meta:user-defined meta:name="OVERHEIDop.datumEindeReactietermijn">2022-02-02</meta:user-defined>
    <meta:user-defined meta:name="OVERHEIDop.terinzageleggingBG">https://www.heusden.nl/inwoners/bouwen-wonen/bestemmingsplannen/</meta:user-defined>
    <meta:user-defined meta:name="DCTERMS.W3CDTF/DCTERMS.available">2021-12-22</meta:user-defined>
    <meta:user-defined meta:name="OVERHEIDop.externeBijlage">Plangebied|exb-2021-74394</meta:user-defined>
    <meta:user-defined meta:name="DCTERMS.W3CDTF/OVERHEIDop.jaargang">2021</meta:user-defined>
    <meta:user-defined meta:name="OVERHEIDop.publicationIssue">467862</meta:user-defined>
    <meta:user-defined meta:name="OVERHEIDop.GmbID/DC.identifier">gmb-2021-467862</meta:user-defined>
    <meta:user-defined meta:name="OVERHEIDop.versieInformatie"/>
  </office:meta>
</office:document-meta>
</file>