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eilustlaani02693f04-555f-4fc2-80cf-d4a0a7a94bc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op de Weilustlaa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Z2021-007103 d.d. 22 december 2021.</text:p>
            <text:p text:style-name="common-al"/>
            <text:p text:style-name="common-al">Burgemeester en wethouders van Breda</text:p>
            <text:p text:style-name="common-al"/>
            <text:p text:style-name="common-al">
            <text:span text:style-name="nadrukvet">Gelet op:</text:span>
          </text:p>
            <text:p text:style-name="common-al">De bepalingen in de Wegenverkeerswet 1994, het Reglement Verkeersregels en Verkeerstekens 1990, het Besluit Administratieve Bepalingen inzake het Wegverkeer (BABW) en de Algemene wet bestuursrecht;</text:p>
            <text:p text:style-name="common-al"/>
            <text:p text:style-name="common-al">Het Algemeen Mandaatbesluit Breda 2019, vastgesteld door burgemeester en wethouders op 15 januari 2019, van kracht geworden op 24 januari 2019, inzake de bevoegdheid tot het nemen van verkeersbesluiten.</text:p>
            <text:p text:style-name="common-al"/>
            <text:p text:style-name="common-al">
            <text:span text:style-name="nadrukvet">Overwegende:</text:span>
          </text:p>
            <text:p text:style-name="common-al">Op grond van artikel 15, eerste lid, van de Wegenverkeerswet 1994 moet een verkeersbesluit genomen worden voor de plaatsing of verwijdering van de in artikel 12 van het Besluit Administratieve Bepalingen inzake het Wegverkeer genoemde verkeerstekens, alsmede voor onderborden voor zover daardoor een gebod of verbod ontstaat of wordt gewijzigd. </text:p>
            <text:p text:style-name="common-al"/>
            <text:p text:style-name="common-al">
            <text:span text:style-name="nadrukvet">Uit het oogpunt van:</text:span>
          </text:p>
            <text:p text:style-name="common-al">• Het verzekeren van de veiligheid op de wegen</text:p>
            <text:p text:style-name="common-al">• Het beschermen van de weggebruikers en passagiers</text:p>
            <text:p text:style-name="common-al"/>
            <text:p text:style-name="common-al">
            <text:span text:style-name="nadrukvet">Is het gewenst om</text:span>
          </text:p>
            <text:p text:style-name="common-al">Een gehandicaptenparkeerplaats op kenteken aan te wijzen op de Weilustlaan. Een en ander zoals weergegeven op de bijgevoegde tekening ‘GPP Weilustlaan Breda’.</text:p>
            <text:p text:style-name="common-al"/>
            <text:p text:style-name="common-al">
            <text:span text:style-name="nadrukvet">Motivering</text:span>
          </text:p>
            <text:p text:style-name="common-al"/>
            <text:p text:style-name="common-al">Er is op basis van de ‘Beleidsregels gehandicaptenparkeerplaats op kenteken Breda 2019’ een aanvraag ingediend voor een individuele gehandicaptenparkeerplaats in de omgeving van de Weilustlaan. De aanvrager voldoet aan de eisen zoals opgenomen in artikel 2 van de beleidsregel om in aanmerking te komen voor een gehandicaptenparkeerplaats. Door een verkeersopzichter van de gemeente Breda is te plaatse bekeken welke parkeerplaats het meest geschikt is en voldoet aan de eisen zoals opgenomen in artikel 2 lid 3 sub e en f en artikel 6 van de beleidsregels. </text:p>
            <text:p text:style-name="common-al"/>
            <text:p text:style-name="common-al">Derhalve wordt één parkeerplaats op de Weilustlaan ter hoogte van huisnummer 23, gereserveerd als gehandicaptenparkeerplaats. Enkel het voertuig met het kenteken dat op het onderbord vermeld staat mag op deze parkeerplaats geparkeerd worden. Het bord E6, gehandicaptenparkeerplaats, met een onderbord met daarop het kenteken van de auto van de rechthebbende van de parkeerplaats wordt bij de betreffende parkeerplaats geplaatst. Een en ander zoals weergegeven op de bij dit besluit behorende tekening ‘GPP Weilustlaan Breda’. Het parkeervak wordt gemarkeerd met hoekmarkeringen en waar mogelijk wordt een steen in de bestrating aangebracht met hetzelfde teken als op bord E6. </text:p>
            <text:p text:style-name="common-al"/>
            <text:p text:style-name="common-al">Indien een van de redenen zich voordoen zoals opgenomen in artikel 4 en 5 van de ‘Beleidsregels gehandicaptenparkeerplaats op kenteken Breda 2019’ wordt de parkeerplaats op kenteken opgeheven. </text:p>
            <text:p text:style-name="common-al"/>
            <text:p text:style-name="common-al">
            <text:span text:style-name="nadrukvet">Belangenafweging</text:span>
          </text:p>
            <text:p text:style-name="common-al"/>
            <text:p text:style-name="common-al">Overige weggebruikers kunnen geen gebruik meer maken van de betreffende parkeerplaats omdat deze voor een specifieke gebruiker gereserveerd wordt. Het college heeft het speciale belang van de aanvrager, om vanwege medische gronden dichtbij de eigen woning te kunnen parkeren, laten prevaleren boven de belangen van overige weggebruikers om op de betreffende parkeerplaats te mogen parkeren.</text:p>
            <text:p text:style-name="common-al"/>
            <text:p text:style-name="common-al">
            <text:span text:style-name="nadrukvet">Gehoord</text:span>
          </text:p>
            <text:p text:style-name="common-al">Overeenkomstig artikel 24 van het Besluit administratieve bepalingen inzake het wegverkeer is overleg gepleegd met de politie Zeeland-West-Brabant.</text:p>
            <text:p text:style-name="common-al"/>
            <text:p text:style-name="common-al">
            <text:span text:style-name="nadrukvet">Besluiten</text:span>
          </text:p>
            <text:p text:style-name="common-al">I. Een gehandicaptenparkeerplaats aan te wijzen op de Weilustlaan ter hoogte van huisnummer 23. In verband hiermee wordt het bord E6, gehandicaptenparkeerplaats, met een onderbord met daarop het kenteken van de auto van de rechthebbende van de parkeerplaats, bij de betreffende parkeerplaats geplaatst.</text:p>
            <text:p text:style-name="common-al"/>
            <text:p text:style-name="common-al">II. Een en ander overeenkomstig tekening, ‘GPP Weilustlaan Breda’, welke onderdeel uitmaakt van dit besluit.</text:p>
            <text:p text:style-name="common-al"/>
            <text:p text:style-name="common-al">III. De datum van openbaarmaking van dit verkeersbesluit te bepalen op 22 december 2021. </text:p>
            <text:p text:style-name="common-al"/>
            <text:p text:style-name="common-al"/>
            <text:p text:style-name="common-al">Breda, 22 december 2021.</text:p>
            <text:p text:style-name="common-al"/>
            <text:p text:style-name="common-al"/>
            <text:p text:style-name="common-al">Hoogachtend,</text:p>
            <text:p text:style-name="common-al">burgemeester en wethouders van Breda,</text:p>
            <text:p text:style-name="common-al">namens dezen,</text:p>
            <text:p text:style-name="common-al">Medewerker beleid &amp; advies</text:p>
            <text:p text:style-name="common-al"/>
            <text:p text:style-name="common-al"/>
            <text:p text:style-name="common-al">A. Kuijpers.</text:p>
            <text:p text:style-name="common-al"/>
            <text:p text:style-name="common-al">
            <text:span text:style-name="nadrukvet">Ter inzage </text:span>
          </text:p>
            <text:p text:style-name="common-al">Het verkeersbesluit is voor een ieder in te zien via www.officielepublicaties.nl en www.overheid.nl. Nadere informatie kan worden ingewonnen via telefoonnummer 14 076. </text:p>
            <text:p text:style-name="common-al"/>
            <text:p text:style-name="common-al">
            <text:span text:style-name="nadrukvet">Bezwaar</text:span>
          </text:p>
            <text:p text:style-name="common-al">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Breda, Postbus 90156, 4800 RH Breda. Het maken van bezwaar schorst niet de werking van dit besluit.</text:p>
            <text:p text:style-name="common-al"/>
            <text:p text:style-name="common-al">Het bezwaarschrift moet ten minste bevatten:</text:p>
            <text:p text:style-name="common-al">a. naam en adres</text:p>
            <text:p text:style-name="common-al">b. de dagtekening</text:p>
            <text:p text:style-name="common-al">c. omschrijving van het besluit waartegen het bezwaarschrift gericht is; Verkeersbesluit ‘GPP Weilustlaan Breda’</text:p>
            <text:p text:style-name="common-al">d. de gronden van het bezwaar</text:p>
            <text:p text:style-name="common-al">U wordt verzocht, indien mogelijk, een kopie van het besluit waartegen het bezwaar is gericht, mee te zenden.</text:p>
            <text:p text:style-name="common-al">Indien een bezwaarschrift is ingediend kan bij de voorzieningenrechter van de rechtbank binnen het rechtsgebied waar de indiener van het bezwaarschrift zijn woonplaats heeft, een verzoek worden gedaan tot het treffen van een voorlopige voorziening (waaronder schorsing) indien onverwijlde spoed, gelet op de betrokken belangen, dat vereist. Voor de behandeling van een verzoek om een voorlopige voorziening wordt een bedrag aan griffierecht geheven.</text:p>
            <text:p text:style-name="common-al"/>
            <text:p text:style-name="common-al">
            <text:span text:style-name="nadrukvet">Bijlagen onderdeel uitmakend van di</text:span>
            <text:span text:style-name="nadrukvet">t</text:span>
            <text:span text:style-name="nadrukvet"> besluit</text:span>
          </text:p>
            <text:p text:style-name="common-al">Tekening ‘GPP Weilustlaan Breda’ </text:p>
            <text:p text:style-name="common-al"/>
            <text:p text:style-name="last-al">
            <draw:frame><draw:text-box><text:section text:name="plaatje_id1-3-2-2-1-72-1" text:style-name="plaatje">
              <text:p text:style-name="illustratie_id1-3-2-2-1-72-1-1"><draw:frame draw:style-name="illustratie_id1-3-2-2-1-72-1-1" text:anchor-type="paragraph" svg:width="147.04840613931523mm" svg:height="235mm"><draw:image xlink:href="Pictures/weilustlaani02693f04-555f-4fc2-80cf-d4a0a7a94bcf.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66111</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6111</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6111</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Breda</meta:user-defined>
    <meta:user-defined meta:name="OVERHEID.Gemeente/OVERHEID.authority">Breda</meta:user-defined>
    <meta:user-defined meta:name="OVERHEID.Informatietype/DC.type">officiële publicatie</meta:user-defined>
    <meta:user-defined meta:name="OVERHEIDop.Rubriek/DC.type">verkeersbesluit of -mededeling</meta:user-defined>
    <meta:user-defined meta:name="OVERHEID.Gemeente/DCTERMS.publisher">Bre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Breda - Verkeersbesluit - Gehandicaptenparkeerplaats op kenteken op de Weilustlaa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1-007103 d.d. 22 december 2021.</meta:user-defined>
    <meta:user-defined meta:name="DCTERMS.abstract">Een gehandicaptenparkeerplaats op kenteken aan te wijzen op de Weilustlaan</meta:user-defined>
    <meta:user-defined meta:name="OVERHEIDop.verkeersbordcode">E6</meta:user-defined>
    <dc:language>nl</dc:language>
    <meta:user-defined meta:name="OVERHEIDop.locatietype/OVERHEIDop.gebiedsmarkering">Punt</meta:user-defined>
    <meta:user-defined meta:name="DC.title">Gehandicaptenparkeerplaats op kenteken op de Weilustlaan.</meta:user-defined>
    <meta:user-defined meta:name="DCTERMS.W3CDTF/DCTERMS.available">2021-12-22</meta:user-defined>
    <meta:user-defined meta:name="OVERHEIDop.externeBijlage">Tekening Weilustlaan|exb-2021-74063</meta:user-defined>
    <meta:user-defined meta:name="DCTERMS.W3CDTF/OVERHEIDop.jaargang">2021</meta:user-defined>
    <meta:user-defined meta:name="OVERHEIDop.publicationIssue">466111</meta:user-defined>
    <meta:user-defined meta:name="OVERHEIDop.GmbID/DC.identifier">gmb-2021-466111</meta:user-defined>
    <meta:user-defined meta:name="OVERHEIDop.versieInformatie"/>
  </office:meta>
</office:document-meta>
</file>