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gebruik openbare ruimte Sierksmastraat thv.  nr.43 Leeuwarden, (11049628) plaatsen van een oplaadobject voor het opladen van elektrische voertuigen, verzenddatum 09-12-2021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zage</text:span>
            <text:span text:style-name="nadrukvet">:</text:span>
            <text:span text:style-name="nadrukvet"/>De omgevingsvergunning met bijbehorende stukken kunt u inzien vanaf 23 december:<text:span text:style-name="nadrukvet"/>in het Gemeentehuis, Oldehoofsterkerkhof 2, Leeuwarden (op werkdagen van 8.30 tot 17.00 uur en op donderdag tot 19.30 uur) / Vanwege de situatie rondom corona kan dit alleen op afspraak. Neem hiervoor contact op met ons callcenter via telefoonnummer 14058. Het dragen van een mondkapje is verplicht in het gemeentehuis. </text:p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rtikel 35 Alcoholwet en evenementenvergunning, richten aan: burgemeester van Leeuwarden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461901</text:span><text:line-break/><text:date style:data-style-name="dag" text:fixed="true" text:date-value="2021-12-22"/><text:line-break/><text:date style:data-style-name="jaar" text:fixed="true" text:date-value="2021-1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61901</text:span><text:date style:data-style-name="nicedate" text:fixed="true" text:date-value="2021-1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61901</text:span><text:date style:data-style-name="nicedate" text:fixed="true" text:date-value="2021-1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3.20/xml/MC-DRP-BeschikkingAfhandeling-Web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Verleende vergunning gebruik openbare ruimte Sierksmastraat thv.  nr.43 Leeuwarden, (11049628) plaatsen van een oplaadobject voor het opladen van elektrische voertuigen, verzenddatum 09-12-2021.</meta:user-defined>
    <meta:user-defined meta:name="DCTERMS.W3CDTF/DCTERMS.available">2021-12-22</meta:user-defined>
    <meta:user-defined meta:name="DCTERMS.W3CDTF/OVERHEIDop.jaargang">2021</meta:user-defined>
    <meta:user-defined meta:name="OVERHEIDop.publicationIssue">461901</meta:user-defined>
    <meta:user-defined meta:name="OVERHEIDop.GmbID/DC.identifier">gmb-2021-461901</meta:user-defined>
    <meta:user-defined meta:name="OVERHEIDop.versieInformatie"/>
  </office:meta>
</office:document-meta>
</file>