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BEDRIJFSLOODS DE WERF ACHTER 7 HEERENVE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loods op het perceel de Werf achter nummer 7  te Heerenveen  (11-12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5506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5506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5506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BOUWEN VAN EEN BEDRIJFSLOODS DE WERF ACHTER 7 HEERENVEEN,</meta:user-defined>
    <meta:user-defined meta:name="DCTERMS.W3CDTF/DCTERMS.available">2021-12-15</meta:user-defined>
    <meta:user-defined meta:name="DCTERMS.W3CDTF/OVERHEIDop.jaargang">2021</meta:user-defined>
    <meta:user-defined meta:name="OVERHEIDop.publicationIssue">455506</meta:user-defined>
    <meta:user-defined meta:name="OVERHEIDop.GmbID/DC.identifier">gmb-2021-455506</meta:user-defined>
    <meta:user-defined meta:name="OVERHEIDop.versieInformatie"/>
  </office:meta>
</office:document-meta>
</file>