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an Eeghenlaan 1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Van Eeghenlaan 16 t/m 19, 20 dec 2021 t/m 21 dec 2021, Locatie: Van Eeghenlaan 16-1</text:p>
            <text:p text:style-name="common-al">Looptijd :-- t/m 21-12-2021</text:p>
            <text:p text:style-name="common-al">Verzonden naar aanvrager op: 10-12-2021</text:p>
            <text:p text:style-name="common-al">Kenmerk gemeente: Z/21/19893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1/19893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53943</text:span><text:line-break/><text:date style:data-style-name="dag" text:fixed="true" text:date-value="2021-12-14"/><text:line-break/><text:date style:data-style-name="jaar" text:fixed="true" text:date-value="2021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3943</text:span><text:date style:data-style-name="nicedate" text:fixed="true" text:date-value="2021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3943</text:span><text:date style:data-style-name="nicedate" text:fixed="true" text:date-value="2021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89345</meta:user-defined>
    <meta:user-defined meta:name="DCTERMS.abstract">TVM, Van Eeghenlaan 16 t/m 19, 20 dec 2021 t/m 21 dec 2021, Van Eeghenlaan 16-1</meta:user-defined>
    <dc:language>nl</dc:language>
    <meta:user-defined meta:name="OVERHEIDop.locatietype/OVERHEIDop.gebiedsmarkering">Punt</meta:user-defined>
    <meta:user-defined meta:name="DC.title">Besluit apv vergunning Verleend Van Eeghenlaan 16-1</meta:user-defined>
    <meta:user-defined meta:name="DCTERMS.W3CDTF/DCTERMS.available">2021-12-14</meta:user-defined>
    <meta:user-defined meta:name="DCTERMS.W3CDTF/OVERHEIDop.jaargang">2021</meta:user-defined>
    <meta:user-defined meta:name="OVERHEIDop.publicationIssue">453943</meta:user-defined>
    <meta:user-defined meta:name="OVERHEIDop.GmbID/DC.identifier">gmb-2021-453943</meta:user-defined>
    <meta:user-defined meta:name="OVERHEIDop.versieInformatie"/>
  </office:meta>
</office:document-meta>
</file>