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VANGEN VAN AGRARISCHE BEBOUWING DOOR BEDRIJFSGEBOUWEN (T.B.V. RECREATIE) EN HET REALISEREN VAN EEN CAMPING, SINGEL 23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vangen van agrarische bebouwing door bedrijfsgebouwen (t.b.v.recreatie) en het realiseren van een camping op het perceel Singel 23 te Jubbega  (indieningsdatum 25-10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3635</text:span><text:line-break/><text:date style:data-style-name="dag" text:fixed="true" text:date-value="2021-12-14"/><text:line-break/><text:date style:data-style-name="jaar" text:fixed="true" text:date-value="2021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3635</text:span><text:date style:data-style-name="nicedate" text:fixed="true" text:date-value="2021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3635</text:span><text:date style:data-style-name="nicedate" text:fixed="true" text:date-value="2021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VANGEN VAN AGRARISCHE BEBOUWING DOOR BEDRIJFSGEBOUWEN (T.B.V. RECREATIE) EN HET REALISEREN VAN EEN CAMPING, SINGEL 23 JUBBEGA</meta:user-defined>
    <meta:user-defined meta:name="DCTERMS.W3CDTF/DCTERMS.available">2021-12-14</meta:user-defined>
    <meta:user-defined meta:name="DCTERMS.W3CDTF/OVERHEIDop.jaargang">2021</meta:user-defined>
    <meta:user-defined meta:name="OVERHEIDop.publicationIssue">453635</meta:user-defined>
    <meta:user-defined meta:name="OVERHEIDop.GmbID/DC.identifier">gmb-2021-453635</meta:user-defined>
    <meta:user-defined meta:name="OVERHEIDop.versieInformatie"/>
  </office:meta>
</office:document-meta>
</file>