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openbare hoorzitting commissie bezwaarschriften gemeente Heerenveen op 20 december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18.45 uur hoorzitting over het toekennen van een omgevingsvergunning voor het veranderen van een kantoorruimte in een woning op het adres Herenwal 12 te Heerenveen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ze hoorzitting wordt door middel van videobellen via Teams gehouden. U kunt als toehoorder hierbij aanwezig zijn. Als u een link naar de hoorzitting wilt ontvangen, kunt een e-mail sturen naar bezwaar@heerenveen.nl. De datum en tijd zijn onder voorbehoud.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3171</text:span><text:line-break/><text:date style:data-style-name="dag" text:fixed="true" text:date-value="2021-12-14"/><text:line-break/><text:date style:data-style-name="jaar" text:fixed="true" text:date-value="2021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3171</text:span><text:date style:data-style-name="nicedate" text:fixed="true" text:date-value="2021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3171</text:span><text:date style:data-style-name="nicedate" text:fixed="true" text:date-value="2021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12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openbare hoorzitting commissie bezwaarschriften 20 december 2021</meta:user-defined>
    <dc:language>nl</dc:language>
    <meta:user-defined meta:name="OVERHEIDop.locatietype/OVERHEIDop.gebiedsmarkering">Gemeente</meta:user-defined>
    <meta:user-defined meta:name="DC.title">Agenda openbare hoorzitting commissie bezwaarschriften gemeente Heerenveen op 20 december 2021</meta:user-defined>
    <meta:user-defined meta:name="DCTERMS.W3CDTF/DCTERMS.available">2021-12-14</meta:user-defined>
    <meta:user-defined meta:name="DCTERMS.W3CDTF/OVERHEIDop.jaargang">2021</meta:user-defined>
    <meta:user-defined meta:name="OVERHEIDop.publicationIssue">453171</meta:user-defined>
    <meta:user-defined meta:name="OVERHEIDop.GmbID/DC.identifier">gmb-2021-453171</meta:user-defined>
    <meta:user-defined meta:name="OVERHEIDop.versieInformatie"/>
  </office:meta>
</office:document-meta>
</file>