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WONING, ALD SWETTEBUORREN NAAST NUMMER 9 ALDEBOARN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op het perceel Ald Swettebuorren naast nummer 9 te Aldeboarn  (09-12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51599</text:span><text:line-break/><text:date style:data-style-name="dag" text:fixed="true" text:date-value="2021-12-13"/><text:line-break/><text:date style:data-style-name="jaar" text:fixed="true" text:date-value="2021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1599</text:span><text:date style:data-style-name="nicedate" text:fixed="true" text:date-value="2021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1599</text:span><text:date style:data-style-name="nicedate" text:fixed="true" text:date-value="2021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BOUWEN VAN EEN WONING, ALD SWETTEBUORREN NAAST NUMMER 9 ALDEBOARN.</meta:user-defined>
    <meta:user-defined meta:name="DCTERMS.W3CDTF/DCTERMS.available">2021-12-13</meta:user-defined>
    <meta:user-defined meta:name="DCTERMS.W3CDTF/OVERHEIDop.jaargang">2021</meta:user-defined>
    <meta:user-defined meta:name="OVERHEIDop.publicationIssue">451599</meta:user-defined>
    <meta:user-defined meta:name="OVERHEIDop.GmbID/DC.identifier">gmb-2021-451599</meta:user-defined>
    <meta:user-defined meta:name="OVERHEIDop.versieInformatie"/>
  </office:meta>
</office:document-meta>
</file>