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ERANDEREN VAN EEN LOODS IN EEN WONING, BOUWLUST 1A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anderen van een loods in een woning op het perceel Bouwlust 1A te Heerenveen  </text:p>
            <text:p text:style-name="common-al">(08 december 2021).</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48470</text:span><text:line-break/><text:date style:data-style-name="dag" text:fixed="true" text:date-value="2021-12-10"/><text:line-break/><text:date style:data-style-name="jaar" text:fixed="true" text:date-value="2021-12-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48470</text:span><text:date style:data-style-name="nicedate" text:fixed="true" text:date-value="2021-12-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48470</text:span><text:date style:data-style-name="nicedate" text:fixed="true" text:date-value="2021-12-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8/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VERANDEREN VAN EEN LOODS IN EEN WONING, BOUWLUST 1A HEERENVEEN</meta:user-defined>
    <meta:user-defined meta:name="DCTERMS.W3CDTF/DCTERMS.available">2021-12-10</meta:user-defined>
    <meta:user-defined meta:name="DCTERMS.W3CDTF/OVERHEIDop.jaargang">2021</meta:user-defined>
    <meta:user-defined meta:name="OVERHEIDop.publicationIssue">448470</meta:user-defined>
    <meta:user-defined meta:name="OVERHEIDop.GmbID/DC.identifier">gmb-2021-448470</meta:user-defined>
    <meta:user-defined meta:name="OVERHEIDop.versieInformatie"/>
  </office:meta>
</office:document-meta>
</file>