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AANVRAAG OMGEVINGSVERGUNNING, VERANDEREN VAN EEN WINKEL EN WONING IN EEN KANTOOR, 2 WONINGEN EN EEN BED AND BREAKFAST (STRIJDIG GEBRUIK) ANDRINGASTRJITTE 28 TE ALDEBOA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een winkel en woning in een kantoor, 2 woningen en een bed and breakfast (strijdig gebruik) op het perceel Andringastrjitte 28 te Aldeboarn  (indieningsdatum 20-09-2021).</text:p>
            <text:p text:style-name="common-al"/>
            <text:p text:style-name="common-al">De beslistermijn wordt met 6 weken verlengd. Tegen het verlengen van de beslistermijn staat geen bezwaar op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48272</text:span><text:line-break/><text:date style:data-style-name="dag" text:fixed="true" text:date-value="2021-12-10"/><text:line-break/><text:date style:data-style-name="jaar" text:fixed="true" text:date-value="2021-12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48272</text:span><text:date style:data-style-name="nicedate" text:fixed="true" text:date-value="2021-12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48272</text:span><text:date style:data-style-name="nicedate" text:fixed="true" text:date-value="2021-12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20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VERLENGING BESLISTERMIJN AANVRAAG OMGEVINGSVERGUNNING, VERANDEREN VAN EEN WINKEL EN WONING IN EEN KANTOOR, 2 WONINGEN EN EEN BED AND BREAKFAST (STRIJDIG GEBRUIK) ANDRINGASTRJITTE 28 TE ALDEBOARN</meta:user-defined>
    <meta:user-defined meta:name="DCTERMS.W3CDTF/DCTERMS.available">2021-12-10</meta:user-defined>
    <meta:user-defined meta:name="DCTERMS.W3CDTF/OVERHEIDop.jaargang">2021</meta:user-defined>
    <meta:user-defined meta:name="OVERHEIDop.publicationIssue">448272</meta:user-defined>
    <meta:user-defined meta:name="OVERHEIDop.GmbID/DC.identifier">gmb-2021-448272</meta:user-defined>
    <meta:user-defined meta:name="OVERHEIDop.versieInformatie"/>
  </office:meta>
</office:document-meta>
</file>