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intrekkingsverzo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nningkruid 10, 5411 GM Zeeland; het bouwen van een aanbouw aan de voorzijde van een woning (deze aanvraag is op 2 december 2021 ingetrokken).</text:p>
            <text:p text:style-name="last-al">
            <text:span text:style-name="nadrukcur">U kunt geen bezwaar-/beroepschrift indienen. Indien u vragen heeft over een ontvangen intrekking van een aanvraag dan kunt u contact opnemen met de afdeling Ruimte, telefoonnummer 0486-458111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 Het gemeentebestuur van Landerd.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erd</text:p>
            </table:table-cell>
            <table:table-cell office:value-type="string" table:style-name="header.C">
              <text:p text:style-name="headerright"><text:span text:style-name="nr">Nr. 448113</text:span><text:line-break/><text:date style:data-style-name="dag" text:fixed="true" text:date-value="2021-12-10"/><text:line-break/><text:date style:data-style-name="jaar" text:fixed="true" text:date-value="2021-1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113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48113</text:span><text:date style:data-style-name="nicedate" text:fixed="true" text:date-value="2021-1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Lande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erd</meta:user-defined>
    <meta:user-defined meta:name="OVERHEID.Gemeente/OVERHEID.authority">Lande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ntvangen intrekkingsverzoeken</meta:user-defined>
    <meta:user-defined meta:name="DCTERMS.W3CDTF/DCTERMS.available">2021-12-10</meta:user-defined>
    <meta:user-defined meta:name="DCTERMS.W3CDTF/OVERHEIDop.jaargang">2021</meta:user-defined>
    <meta:user-defined meta:name="OVERHEIDop.publicationIssue">448113</meta:user-defined>
    <meta:user-defined meta:name="OVERHEIDop.GmbID/DC.identifier">gmb-2021-448113</meta:user-defined>
    <meta:user-defined meta:name="OVERHEIDop.versieInformatie"/>
  </office:meta>
</office:document-meta>
</file>