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Parnassusweg 28-H en Parnassusweg 3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PV/Stremmen, Parnassusweg 28-38, 14/12/2021 - 15/12/2021, Locatie: Parnassusweg 28-H en Parnassusweg 38-H</text:p>
            <text:p text:style-name="common-al">Looptijd :-- t/m 15-12-2021</text:p>
            <text:p text:style-name="common-al">Verzonden naar aanvrager op: 07-12-2021</text:p>
            <text:p text:style-name="common-al">Kenmerk gemeente: Z/21/19883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1/198839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47856</text:span><text:line-break/><text:date style:data-style-name="dag" text:fixed="true" text:date-value="2021-12-10"/><text:line-break/><text:date style:data-style-name="jaar" text:fixed="true" text:date-value="2021-1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7856</text:span><text:date style:data-style-name="nicedate" text:fixed="true" text:date-value="2021-1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7856</text:span><text:date style:data-style-name="nicedate" text:fixed="true" text:date-value="2021-1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88395</meta:user-defined>
    <meta:user-defined meta:name="DCTERMS.abstract">TVM PV/Stremmen, Parnassusweg 28-38, 14/12/2021 - 15/12/2021, Parnassusweg 28-H en Parnassusweg 38-H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apv vergunning Verleend Parnassusweg 28-H en Parnassusweg 38-H</meta:user-defined>
    <meta:user-defined meta:name="DCTERMS.W3CDTF/DCTERMS.available">2021-12-10</meta:user-defined>
    <meta:user-defined meta:name="DCTERMS.W3CDTF/OVERHEIDop.jaargang">2021</meta:user-defined>
    <meta:user-defined meta:name="OVERHEIDop.publicationIssue">447856</meta:user-defined>
    <meta:user-defined meta:name="OVERHEIDop.GmbID/DC.identifier">gmb-2021-447856</meta:user-defined>
    <meta:user-defined meta:name="OVERHEIDop.versieInformatie"/>
  </office:meta>
</office:document-meta>
</file>