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sloopmelding, Hengstdijk, Zuiddijk 18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ceptatie sloopmelding, Hengstdijk, Zuiddijk 18.</text:span>
          </text:p>
            <text:p text:style-name="common-al">Zaakomschrijving: het slopen van een opslagloods</text:p>
            <text:p text:style-name="common-al">Zaaknummer: 250826</text:p>
            <text:p text:style-name="common-al">Acceptatie datum verzonden: 6 december 2021</text:p>
            <text:p text:style-name="common-al"/>
            <text:p text:style-name="common-al">Deze melding wordt gepubliceerd om belanghebbenden op de hoogte te brengen. Tegen deze melding kan geen beroep of bezwaar worden ingediend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443604</text:span><text:line-break/><text:date style:data-style-name="dag" text:fixed="true" text:date-value="2021-12-08"/><text:line-break/><text:date style:data-style-name="jaar" text:fixed="true" text:date-value="2021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3604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3604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17/xml/MC-DRP-BeschikkingAfhandelin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50826</meta:user-defined>
    <meta:user-defined meta:name="DCTERMS.abstract">het slopen van een opslaglood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cceptatie sloopmelding, Hengstdijk, Zuiddijk 18</meta:user-defined>
    <meta:user-defined meta:name="DCTERMS.W3CDTF/DCTERMS.available">2021-12-08</meta:user-defined>
    <meta:user-defined meta:name="DCTERMS.W3CDTF/OVERHEIDop.jaargang">2021</meta:user-defined>
    <meta:user-defined meta:name="OVERHEIDop.publicationIssue">443604</meta:user-defined>
    <meta:user-defined meta:name="OVERHEIDop.GmbID/DC.identifier">gmb-2021-443604</meta:user-defined>
    <meta:user-defined meta:name="OVERHEIDop.versieInformatie"/>
  </office:meta>
</office:document-meta>
</file>