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ERFAFSCHEIDINGEN, EEN PERGOLA, EEN BIJGEBOUW EN EEN OVERKAPPING, KORTE VENEN 29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rfafscheidingen, een pergola, een bijgebouw en een overkapping op het perceel Korte Venen 29 te Heerenveen (03 dec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42731</text:span><text:line-break/><text:date style:data-style-name="dag" text:fixed="true" text:date-value="2021-12-07"/><text:line-break/><text:date style:data-style-name="jaar" text:fixed="true" text:date-value="2021-1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42731</text:span><text:date style:data-style-name="nicedate" text:fixed="true" text:date-value="2021-1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42731</text:span><text:date style:data-style-name="nicedate" text:fixed="true" text:date-value="2021-1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PLAATSEN VAN ERFAFSCHEIDINGEN, EEN PERGOLA, EEN BIJGEBOUW EN EEN OVERKAPPING, KORTE VENEN 29 HEERENVEEN</meta:user-defined>
    <meta:user-defined meta:name="DCTERMS.W3CDTF/DCTERMS.available">2021-12-07</meta:user-defined>
    <meta:user-defined meta:name="DCTERMS.W3CDTF/OVERHEIDop.jaargang">2021</meta:user-defined>
    <meta:user-defined meta:name="OVERHEIDop.publicationIssue">442731</meta:user-defined>
    <meta:user-defined meta:name="OVERHEIDop.GmbID/DC.identifier">gmb-2021-442731</meta:user-defined>
    <meta:user-defined meta:name="OVERHEIDop.versieInformatie"/>
  </office:meta>
</office:document-meta>
</file>