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aamgracht 1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, Raamgracht 12 van 06-12-2021 tot 06-12-2021, Locatie: Raamgracht 12-H</text:p>
            <text:p text:style-name="common-al">Looptijd :-- t/m 06-12-2021</text:p>
            <text:p text:style-name="common-al">Verzonden naar aanvrager op: 02-12-2021</text:p>
            <text:p text:style-name="common-al">Kenmerk gemeente: Z/21/1985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854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1016</text:span><text:line-break/><text:date style:data-style-name="dag" text:fixed="true" text:date-value="2021-12-07"/><text:line-break/><text:date style:data-style-name="jaar" text:fixed="true" text:date-value="2021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1016</text:span><text:date style:data-style-name="nicedate" text:fixed="true" text:date-value="2021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1016</text:span><text:date style:data-style-name="nicedate" text:fixed="true" text:date-value="2021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85477</meta:user-defined>
    <meta:user-defined meta:name="DCTERMS.abstract">TVM stremmen, Raamgracht 12 van 06-12-2021 tot 06-12-2021, Raamgracht 12-H</meta:user-defined>
    <dc:language>nl</dc:language>
    <meta:user-defined meta:name="OVERHEIDop.locatietype/OVERHEIDop.gebiedsmarkering">Punt</meta:user-defined>
    <meta:user-defined meta:name="DC.title">Besluit apv vergunning Verleend Raamgracht 12-H</meta:user-defined>
    <meta:user-defined meta:name="DCTERMS.W3CDTF/DCTERMS.available">2021-12-07</meta:user-defined>
    <meta:user-defined meta:name="DCTERMS.W3CDTF/OVERHEIDop.jaargang">2021</meta:user-defined>
    <meta:user-defined meta:name="OVERHEIDop.publicationIssue">441016</meta:user-defined>
    <meta:user-defined meta:name="OVERHEIDop.GmbID/DC.identifier">gmb-2021-441016</meta:user-defined>
    <meta:user-defined meta:name="OVERHEIDop.versieInformatie"/>
  </office:meta>
</office:document-meta>
</file>