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8-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9-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0">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0-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2-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56-1-1">
      <style:table-column-properties style:rel-column-width="99*"/>
    </style:style>
    <style:style style:family="table-column" style:parent-style-name="colspec" style:name="id1-3-2-2-1-57-1-1">
      <style:table-column-properties/>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urgemeester en wethouders van de gemeente Zaltbommel</text:p>
            <text:p text:style-name="al">
            <text:span text:style-name="nadrukvet">Gelet op:</text:span>
          </text:p>
            <text:p text:style-name="al"/>
            <text:list text:style-name="id1-3-2-2-1-6">
              <text:list-item text:style-override="id1-3-2-2-1-6-1">
                <text:number>1.</text:number>
                <text:p text:style-name="al">de bepalingen in de Wegenverkeerswet 1994, het Reglement verkeersregels en verkeerstekens 1990, het Besluit administratieve bepalingen inzake het wegverkeer (BABW), de uitvoeringsvoorschriften behorende bij het BABW en de Algemene wet bestuursrecht;</text:p>
              </text:list-item>
              <text:list-item text:style-override="id1-3-2-2-1-6-2">
                <text:number>2.</text:number>
                <text:p text:style-name="al">het bepaalde in artikel 18, lid 1, sub d, van de Wegenverkeerswet 1994 waarbij de bevoegdheid tot het nemen van verkeersbesluiten aan ons college toekomt.</text:p>
              </text:list-item>
            </text:list>
            <text:p text:style-name="al"/>
            <text:p text:style-name="al">
            <text:span text:style-name="nadrukvet">Overwegende dat: </text:span>
          </text:p>
            <text:p text:style-name="al"/>
            <text:list text:style-name="id1-3-2-2-1-10">
              <text:list-item text:style-override="id1-3-2-2-1-10-1">
                <text:number>1.</text:number>
                <text:p text:style-name="al">in de binnenstad van Zaltbommel van 7 tot en met 9 januari 2022 het Nederlands Kampioenschap Veldrijden zal worden georganiseerd;</text:p>
              </text:list-item>
              <text:list-item text:style-override="id1-3-2-2-1-10-2">
                <text:number>2.</text:number>
                <text:p text:style-name="al">het in het belang van de verkeersveiligheid gewenst is enkele wegen voor het verkeer af te sluiten zowel in de dagen voorafgaand aan het evenement, ten behoeve van de opbouw als tijdens het evenement zelf;</text:p>
              </text:list-item>
              <text:list-item text:style-override="id1-3-2-2-1-10-3">
                <text:number>3.</text:number>
                <text:p text:style-name="al">naast afsluitingen van wegen zullen er ook parkeerverboden en eenrichtingsverkeer worden ingesteld om de bereikbaarheid van hulpdiensten in geval van calamiteiten te waarborgen<text:span text:style-name="nadrukvet">;</text:span></text:p>
              </text:list-item>
              <text:list-item text:style-override="id1-3-2-2-1-10-4">
                <text:number>4.</text:number>
                <text:p text:style-name="al">deze verkeersmaatregelen dienen op grond van artikel 15, lid 1 en lid 2, van de Wegenverkeerswet 1994 bij verkeersbesluit te worden bekrachtigd;</text:p>
              </text:list-item>
              <text:list-item text:style-override="id1-3-2-2-1-10-5">
                <text:number>5.</text:number>
                <text:p text:style-name="al">de betreffende wegen zijn in beheer bij de gemeente Zaltbommel.</text:p>
              </text:list-item>
            </text:list>
            <text:p text:style-name="al"/>
            <text:p text:style-name="al"/>
            <text:p text:style-name="al">
            <text:span text:style-name="nadrukvet">Motivering:</text:span>
          </text:p>
            <text:p text:style-name="al">
            <text:span text:style-name="nadrukondlijn">Artikel 2 Wegenverkeerswet 1994</text:span>
          </text:p>
            <text:p text:style-name="al">Deze maatregelen wordt genomen:</text:p>
            <text:p text:style-name="al"/>
            <text:list text:style-name="id1-3-2-2-1-17">
              <text:list-item text:style-override="id1-3-2-2-1-17-1">
                <text:number>1.</text:number>
                <text:p text:style-name="al">om de veiligheid op de weg te verzekeren</text:p>
              </text:list-item>
              <text:list-item text:style-override="id1-3-2-2-1-17-2">
                <text:number>2.</text:number>
                <text:p text:style-name="al">ter bescherming van de weggebruikers</text:p>
              </text:list-item>
              <text:list-item text:style-override="id1-3-2-2-1-17-3">
                <text:number>3.</text:number>
                <text:p text:style-name="al">in verband met de instandhouding van de weg en het waarborgen van de bruikbaarheid daarvan;</text:p>
              </text:list-item>
              <text:list-item text:style-override="id1-3-2-2-1-17-4">
                <text:number>4.</text:number>
                <text:p text:style-name="al">om de vrijheid van het verkeer zoveel mogelijk te waarborgen:</text:p>
              </text:list-item>
              <text:list-item text:style-override="id1-3-2-2-1-17-5">
                <text:number>5.</text:number>
                <text:p text:style-name="al">ter voorkoming of beperking van door het verkeer veroorzaakte overlast, hinder of schade;</text:p>
              </text:list-item>
              <text:list-item text:style-override="id1-3-2-2-1-17-6">
                <text:number>6.</text:number>
                <text:p text:style-name="al">ter voorkoming of beperking van door het verkeer veroorzaakte aantasting van het karakter van het gebied;</text:p>
              </text:list-item>
              <text:list-item text:style-override="id1-3-2-2-1-17-7">
                <text:number>7.</text:number>
                <text:p text:style-name="al">ter voorkoming of beperking van door het verkeer veroorzaakte aantasting van de functie van het gebied. </text:p>
              </text:list-item>
            </text:list>
            <text:p text:style-name="al">Niet is gebleken dat belanghebbenden onevenredig worden benadeeld dan wel dat door de te nemen maatregel een onduidelijke verkeerssituatie zou ontstaan.</text:p>
            <text:p text:style-name="al">
            <text:span text:style-name="nadrukvet">Gehoord:</text:span>
          </text:p>
            <text:p text:style-name="al">Overeenkomstig artikel 24 van het BABW heeft overleg plaatsgevonden met de, daartoe gemandateerde, verkeersadviseur van politie-eenheid Oost-Nederland, afdeling D.R.O.S., werkzaam binnen het district Gelderland-Zuid.</text:p>
            <text:p text:style-name="al"/>
            <text:p text:style-name="al">
            <text:span text:style-name="nadrukvet">Besluiten:</text:span>
          </text:p>
            <text:p text:style-name="al">
            <text:span text:style-name="nadrukcur">
              <text:span text:style-name="nadrukvet">Afsluiten straten</text:span>
            </text:span>
          </text:p>
            <text:list text:style-name="id1-3-2-2-1-24">
              <text:list-item text:style-override="id1-3-2-2-1-24-1">
                <text:number>1.</text:number>
                <text:p text:style-name="al">
                <text:span text:style-name="nadrukondlijn">De toegangsweg tot de parkeerplaatsen</text:span>
                <text:span text:style-name="nadrukondlijn"> aan de Rotterdamse Bol (nabij het Bunkerschip)</text:span> in Zaltbommel af te sluiten voor alle verkeer op maandag 3 januari 2022 vanaf 08.00 uur tot woensdag 12 januari 2022 18.00 uur, door middel van het plaatsen van een paal en dranghekken, met daarop bevestigd een bord C1 van het Reglement Verkeersregels en Verkeerstekens, R.V.V. 1990.</text:p>
              </text:list-item>
            </text:list>
            <text:list text:style-name="id1-3-2-2-1-25">
              <text:list-item text:style-override="id1-3-2-2-1-25-1">
                <text:number>2.</text:number>
                <text:p text:style-name="al">
                <text:span text:style-name="nadrukondlijn">De toegangsweg tot de parkeerplaatsen</text:span>
                <text:span text:style-name="nadrukondlijn"> aan de Rotterdamse Bol (achter de oude wasserij)</text:span> in Zaltbommel af te sluiten voor alle verkeer op donderdag 6 januari 2022 vanaf 08.00 uur tot maandag 10 januari 2022 18.00 uur, door middel van het plaatsen van een paal en dranghekken, met daarop bevestigd een bord C1 van het Reglement Verkeersregels en Verkeerstekens, R.V.V. 1990.</text:p>
              </text:list-item>
            </text:list>
            <text:list text:style-name="id1-3-2-2-1-26">
              <text:list-item text:style-override="id1-3-2-2-1-26-1">
                <text:number>3.</text:number>
                <text:p text:style-name="al">
                <text:span text:style-name="nadrukondlijn">De Waalkade</text:span> in Zaltbommel af te sluiten voor alle verkeer op dinsdag 4 januari 2022 vanaf 23.00 uur tot maandag 10 januari 2022 18.00 uur, door middel van het plaatsen van een paal en dranghekken, met daarop bevestigd een bord C1 van het Reglement Verkeersregels en Verkeerstekens, R.V.V. 1990.</text:p>
              </text:list-item>
            </text:list>
            <text:list text:style-name="id1-3-2-2-1-27">
              <text:list-item text:style-override="id1-3-2-2-1-27-1">
                <text:number>4.</text:number>
                <text:p text:style-name="al">
                <text:span text:style-name="nadrukondlijn">De Veerweg</text:span> in Zaltbommel af te sluiten voor alle verkeer op donderdag 6 januari 2022 vanaf 18.00 uur tot zondag 9 januari 2022 23.00 uur, door middel van het plaatsen van een paal en dranghekken, met daarop bevestigd een bord C1 van het Reglement Verkeersregels en Verkeerstekens, R.V.V. 1990.</text:p>
              </text:list-item>
            </text:list>
            <text:list text:style-name="id1-3-2-2-1-28">
              <text:list-item text:style-override="id1-3-2-2-1-28-1">
                <text:number>5.</text:number>
                <text:p text:style-name="al">
                <text:span text:style-name="nadrukondlijn">De Molenwal</text:span> in Zaltbommel af te sluiten voor alle verkeer op zaterdag 8 januari 2022 vanaf 08.00 uur tot zondag 9 januari 2022 23.00 uur door middel van het plaatsen van een paal en dranghekken, met daarop bevestigd een bord C1 van het Reglement Verkeersregels en Verkeerstekens, R.V.V. 1990.</text:p>
              </text:list-item>
            </text:list>
            <text:list text:style-name="id1-3-2-2-1-29">
              <text:list-item text:style-override="id1-3-2-2-1-29-1">
                <text:number>6.</text:number>
                <text:p text:style-name="al">
                <text:span text:style-name="nadrukondlijn">De Lange Steigerstraat</text:span> in Zaltbommel af te sluiten voor alle verkeer op vrijdag 7 januari 2022 vanaf 08.00 uur tot zondag 9 januari 2022 23.00 uur, door middel van het plaatsen van een paal en dranghekken, met daarop bevestigd een bord C1 van het Reglement Verkeersregels en Verkeerstekens, R.V.V. 1990.</text:p>
              </text:list-item>
            </text:list>
            <text:list text:style-name="id1-3-2-2-1-30">
              <text:list-item text:style-override="id1-3-2-2-1-30-1">
                <text:number>7.</text:number>
                <text:p text:style-name="al">
                <text:span text:style-name="nadrukondlijn">De Waterstraat</text:span> in Zaltbommel af te sluiten voor alle verkeer op vrijdag 7 januari 2022 vanaf 16.00 uur tot zondag 9 januari 2022 23.00 uur, door middel van het plaatsen van een paal en dranghekken, met daarop bevestigd een bord C1 van het Reglement Verkeersregels en Verkeerstekens, R.V.V. 1990.</text:p>
              </text:list-item>
            </text:list>
            <text:list text:style-name="id1-3-2-2-1-31">
              <text:list-item text:style-override="id1-3-2-2-1-31-1">
                <text:number>8.</text:number>
                <text:p text:style-name="al">
                <text:span text:style-name="nadrukondlijn">De Markt</text:span> in Zaltbommel af te sluiten voor alle verkeer op vrijdag 7 januari 2022 vanaf 16.00 uur tot zondag 9 januari 2022 23.00 uur, door middel van het plaatsen van een paal en dranghekken, met daarop bevestigd een bord C1 van het Reglement Verkeersregels en Verkeerstekens, R.V.V. 1990.</text:p>
              </text:list-item>
            </text:list>
            <text:list text:style-name="id1-3-2-2-1-32">
              <text:list-item text:style-override="id1-3-2-2-1-32-1">
                <text:number>9.</text:number>
                <text:p text:style-name="al">
                <text:span text:style-name="nadrukondlijn">De Gamerschestraat ( tussen de Karstraat en de Markt), de Boschstraat en de Kerkstraat (tussen de Oenselsestraat en de Gasthuisstraat)</text:span> in Zaltbommel af te sluiten voor alle verkeer op zondag 9 januari 2022 van 08.00 uur tot 20.00 uur, door middel van het plaatsen van een paal en dranghekken, met daarop bevestigd een bord C1 van het Reglement Verkeersregels en Verkeerstekens, R.V.V. 1990.</text:p>
              </text:list-item>
            </text:list>
            <text:p text:style-name="al">
            <text:span text:style-name="nadrukvet">
              <text:span text:style-name="nadrukcur">Eenrichtingsverkeer</text:span>
            </text:span>
          </text:p>
            <text:list text:style-name="id1-3-2-2-1-34">
              <text:list-item text:style-override="id1-3-2-2-1-34-1">
                <text:number>1.</text:number>
                <text:p text:style-name="al">
                <text:span text:style-name="nadrukondlijn">De Korte Steigerstraat (tussen de Waalkade en de Lange Steigerstraat)</text:span> in Zaltbommel aan te wijzen als eenrichtingsweg op zaterdag 8 januari 2022 van 08.00 uur tot zondag 18.00 uur, door middel van het plaatsen van een paal, met daarop bevestigd een bord C4 van het Reglement Verkeersregels en Verkeerstekens, R.V.V. 1990.</text:p>
              </text:list-item>
            </text:list>
            <text:list text:style-name="id1-3-2-2-1-35">
              <text:list-item text:style-override="id1-3-2-2-1-35-1">
                <text:number>2.</text:number>
                <text:p text:style-name="al">
                <text:span text:style-name="nadrukondlijn">De Gamerschedijk (tussen Steenweg en Leutsestraat)</text:span> te Zaltbommel aan te wijzen als eenrichtingsweg in de richting van Gameren op zondag 9 januari van 07.00 tot zondag 18.00 uur, door middel van het plaatsen van de bebording C2 en C3 van het Reglement Verkeersregels en Verkeerstekens, R.V.V. 1990. </text:p>
              </text:list-item>
            </text:list>
            <text:p text:style-name="al">
            <text:span text:style-name="nadrukvet">
              <text:span text:style-name="nadrukcur">Parkeerverbod </text:span>
            </text:span>
          </text:p>
            <text:list text:style-name="id1-3-2-2-1-37">
              <text:list-item text:style-override="id1-3-2-2-1-37-1">
                <text:number>1.</text:number>
                <text:p text:style-name="al">Een parkeerverbod in te stellen op de<text:span text:style-name="nadrukondlijn"> Steenweg (tussen Wichard van Pontlaan en Molenwal) </text:span>in Zaltbommel aan beide zijde van de weg op zaterdag 8 januari 2022 van 08.00 uur tot zondag 9 januari 18.00 uur, door middel van het plaatsen van een paal, met daarop bevestigd een bord E1 van het Reglement Verkeersregels en Verkeerstekens, R.V.V. 1990.</text:p>
              </text:list-item>
              <text:list-item text:style-override="id1-3-2-2-1-37-2">
                <text:number>2.</text:number>
                <text:p text:style-name="al">Een parkeerverbod in te stellen op de <text:span text:style-name="nadrukondlijn">Marten van Rossemsingel </text:span>in Zaltbommel aan beide zijde van de weg op zaterdag 8 januari 2022 van 08.00 uur tot zondag 9 januari 18.00 uur, door middel van het plaatsen van een paal, met daarop bevestigd een bord E1 van het Reglement Verkeersregels en Verkeerstekens, R.V.V. 1990.</text:p>
              </text:list-item>
            </text:list>
            <text:list text:style-name="id1-3-2-2-1-38">
              <text:list-item text:style-override="id1-3-2-2-1-38-1">
                <text:number>3.</text:number>
                <text:p text:style-name="al">Een parkeerverbod in te stellen op de <text:span text:style-name="nadrukondlijn">Virieusingel</text:span> in Zaltbommel aan beide zijde van de weg op zaterdag 8 januari 2022 van 08.00 uur tot zondag 9 januari 18.00 uur, door middel van het plaatsen van een paal, met daarop bevestigd een bord E1 van het Reglement Verkeersregels en Verkeerstekens, R.V.V. 1990.</text:p>
              </text:list-item>
            </text:list>
            <text:list text:style-name="id1-3-2-2-1-39">
              <text:list-item text:style-override="id1-3-2-2-1-39-1">
                <text:number>4.</text:number>
                <text:p text:style-name="al">
                <text:span text:style-name="nadrukondlijn">Een parkeerverbod in te stellen op de De Gamerschedijk (tussen Steenweg en Leutsestraat)</text:span> in Zaltbommel aan beide zijde van de weg op zaterdag 8 januari 2022 van 08.00 uur tot zondag 9 januari 18.00 uur, door middel van het plaatsen van een paal, met daarop bevestigd een bord E1 van het Reglement Verkeersregels en Verkeerstekens, R.V.V. 1990.</text:p>
              </text:list-item>
            </text:list>
            <text:p text:style-name="al">
            <text:span text:style-name="nadrukvet">
              <text:span text:style-name="nadrukondlijn">Voornoemde parkeerverboden dienen na elke zijweg, zowel links als rechts, te worden</text:span>  <text:span text:style-name="nadrukondlijn">herhaald. </text:span></text:span>
          </text:p>
            <text:list text:style-name="id1-3-2-2-1-41">
              <text:list-item text:style-override="id1-3-2-2-1-41-1">
                <text:number>1.</text:number>
                <text:p text:style-name="al">Een parkeerverbod in te stellen op <text:span text:style-name="nadrukondlijn">alle openbare parkeerplaatsen langs de Hogeweg</text:span> in Zaltbommel op zaterdag 8 en zondag 9 januari van 00.00 – 07.00 uur, door middel van het plaatsen van een geel bord voorzien van een E4 met daaronder de tekst “ Parkeren verboden op zaterdag 8 en zondag 9 januari van 00.00 – 07.00 uur i.v.m. een evenement”.</text:p>
              </text:list-item>
            </text:list>
            <text:list text:style-name="id1-3-2-2-1-42">
              <text:list-item text:style-override="id1-3-2-2-1-42-1">
                <text:number>2.</text:number>
                <text:p text:style-name="al">Teneinde parkeervakken, welke zijn gelegen aan af te sluiten wegen, parkeervrij te houden, worden voorafgaand aan de afsluiting gele (achtergrond) borden voorzien van een E4 bord met daaronder de tekst “ Parkeren verboden op xxxxdag X tot xxxx dag X januari van xx.xx – xx.xx uur i.v.m. NK Veldrijdent”. (x nader in te vullen als maatwerk)</text:p>
              </text:list-item>
            </text:list>
            <text:p text:style-name="al">Door de organisatie is toegezegd, dat men tijdens het evenement extra bebording en afzetmateriaal ter beschikking heeft teneinde bij calamiteiten, alsmede bij onvoorziene zaken aanvullende maatregelen te kunnen nemen. Tevens zijn extra verkeersregelaars beschikbaar om ingeval van een calamiteit de Steenweg verkeersvrij te maken ten behoeve van het gebruik als calamiteitenroute. </text:p>
            <text:p text:style-name="al">Dit besluit wordt gepubliceerd op 8 december 2021.</text:p>
            <text:p text:style-name="al"/>
            <text:p text:style-name="al">
            <text:span text:style-name="nadrukvet">Niet mee eens? </text:span>
          </text:p>
            <text:p text:style-name="al">Bent u niet het niet eens met dit besluit? Dan kunt u daartegen schriftelijk bezwaar maken. Vermeld altijd de redenen van uw bezwaar en het onderwerp van dit besluit. U stuurt uw bezwaar binnen zes weken na de publicatiedatum van dit besluit naar de gemeente. Dit kan per post of digitaal (via een formulier op de website). </text:p>
            <text:p text:style-name="al"/>
            <text:p text:style-name="al"/>
            <text:p text:style-name="al">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text:a xlink:href="http://loket.rechtspraak.nl/bestuursrecht" xlink:type="simple">http://loket.rechtspraak.nl/bestuursrecht</text:a> voor de voorwaarden. Vraagt u een voorlopige voorziening aan, dan moet u griffierecht betalen. </text:p>
            <text:p text:style-name="al"/>
            <text:p text:style-name="al">Aldus vastgesteld door burgemeester en wethouders van de gemeente Zaltbommel </text:p>
            <text:p text:style-name="al">op 22 november 2021.</text:p>
            <text:p text:style-name="al"/>
            <text:p text:style-name="al"/>
            <text:section text:name="table_id1-3-2-2-1-56" text:style-name="table">
              <text:p text:style-name="table_top"/>
              <table:table table:style-name="tgroup">
                <table:table-column table:style-name="id1-3-2-2-1-56-1-1"/>
                <table:table-row table:style-name="row">
                  <table:table-cell table:style-name="entry" table:number-rows-spanned="1" table:number-columns-spanned="1">
                    <text:p text:style-name="table_al">Hoogachtend,</text:p>
                    <text:p text:style-name="table_al"/>
                  </table:table-cell>
                </table:table-row>
              </table:table>
              <text:p text:style-name="table_bottom"/>
            </text:section>
            <text:section text:name="table_id1-3-2-2-1-57" text:style-name="table">
              <text:p text:style-name="table_top"/>
              <table:table table:style-name="tgroup">
                <table:table-column table:style-name="id1-3-2-2-1-57-1-1"/>
                <table:table-row table:style-name="row">
                  <table:table-cell table:style-name="entry" table:number-rows-spanned="1" table:number-columns-spanned="1">
                    <text:p text:style-name="table_al">namens het college van Zaltbommel,</text:p>
                  </table:table-cell>
                </table:table-row>
              </table:table>
              <text:p text:style-name="table_bottom"/>
            </text:section>
            <text:p text:style-name="al"/>
            <text:p text:style-name="al"/>
            <text:p text:style-name="al"/>
            <text:p text:style-name="al"/>
            <text:p text:style-name="al">Dit besluit is in de Staatscourant gepubliceerd op 26 november 2021.</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39590</text:span><text:line-break/><text:date style:data-style-name="dag" text:fixed="true" text:date-value="2021-12-08"/><text:line-break/><text:date style:data-style-name="jaar" text:fixed="true" text:date-value="2021-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9590</text:span><text:date style:data-style-name="nicedate" text:fixed="true" text:date-value="2021-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9590</text:span><text:date style:data-style-name="nicedate" text:fixed="true" text:date-value="2021-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4/xml/MC-DRP-OverigeBvAS-Web-CB.xml</meta:user-defined>
    <meta:user-defined meta:name="OVERHEID.Gemeente/DC.creator">Zaltbommel</meta:user-defined>
    <meta:user-defined meta:name="OVERHEID.Informatietype/DC.type">officiële publicatie</meta:user-defined>
    <meta:user-defined meta:name="OVERHEIDop.Rubriek/DC.type">ander besluit van algemene strekking</meta:user-defined>
    <meta:user-defined meta:name="OVERHEID.Gemeente/DCTERMS.publisher">Zaltbommel</meta:user-defined>
    <meta:user-defined meta:name="OVERHEID.Gemeente/OVERHEID.authority">Zaltbommel</meta:user-defined>
    <meta:user-defined meta:name="OVERHEID.TaxonomieBeleidsagendaDecentraal/OVERHEID.category">Verkeer | Organisatie en beleid</meta:user-defined>
    <meta:user-defined meta:name="DC.source">N.v.t.</meta:user-defined>
    <dc:language>nl</dc:language>
    <meta:user-defined meta:name="OVERHEIDop.locatietype/OVERHEIDop.gebiedsmarkering">Buurt</meta:user-defined>
    <meta:user-defined meta:name="DC.title">Verkeersbesluit</meta:user-defined>
    <meta:user-defined meta:name="DCTERMS.W3CDTF/DCTERMS.available">2021-12-08</meta:user-defined>
    <meta:user-defined meta:name="DCTERMS.W3CDTF/OVERHEIDop.jaargang">2021</meta:user-defined>
    <meta:user-defined meta:name="OVERHEIDop.publicationIssue">439590</meta:user-defined>
    <meta:user-defined meta:name="OVERHEIDop.GmbID/DC.identifier">gmb-2021-439590</meta:user-defined>
    <meta:user-defined meta:name="OVERHEIDop.versieInformatie"/>
  </office:meta>
</office:document-meta>
</file>