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om handhaving</text:p>
      <text:section text:name="zakelijke-mededeling_id1-3-2" text:style-name="zakelijke-mededeling">
        <text:section text:name="zakelijke-mededeling-tekst_id1-3-2-1" text:style-name="zakelijke-mededeling-tekst">
          <text:section text:name="tekst_id1-3-2-1-1" text:style-name="tekst">
            <text:p text:style-name="common-al">Het college besluit een anoniem verzoek om handhaving, ontvangen op 11 mei 2021, buiten behandeling te laten. Dit besluit is op 23 november 2021 genomen. Het verzoek gaat over de uitvoering van werkzaamheden van een bedrijf in Staphorst. Kenmerk van het besluit is Z38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439406</text:span><text:line-break/><text:date style:data-style-name="dag" text:fixed="true" text:date-value="2021-12-07"/><text:line-break/><text:date style:data-style-name="jaar" text:fixed="true" text:date-value="2021-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406</text:span><text:date style:data-style-name="nicedate" text:fixed="true" text:date-value="2021-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406</text:span><text:date style:data-style-name="nicedate" text:fixed="true" text:date-value="2021-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1.25/xml/MC-DRP-Melding-Web-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Gemeente</meta:user-defined>
    <meta:user-defined meta:name="DC.title">verzoek om handhaving</meta:user-defined>
    <meta:user-defined meta:name="DCTERMS.W3CDTF/DCTERMS.available">2021-12-07</meta:user-defined>
    <meta:user-defined meta:name="DCTERMS.W3CDTF/OVERHEIDop.jaargang">2021</meta:user-defined>
    <meta:user-defined meta:name="OVERHEIDop.publicationIssue">439406</meta:user-defined>
    <meta:user-defined meta:name="OVERHEIDop.GmbID/DC.identifier">gmb-2021-439406</meta:user-defined>
    <meta:user-defined meta:name="OVERHEIDop.versieInformatie"/>
  </office:meta>
</office:document-meta>
</file>