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ERKTUIGENBERGING, PRIKWEI 34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erktuigenberging op het perceel Prikwei 34 te Aldeboarn  (01 december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8409</text:span><text:line-break/><text:date style:data-style-name="dag" text:fixed="true" text:date-value="2021-12-03"/><text:line-break/><text:date style:data-style-name="jaar" text:fixed="true" text:date-value="2021-1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8409</text:span><text:date style:data-style-name="nicedate" text:fixed="true" text:date-value="2021-1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8409</text:span><text:date style:data-style-name="nicedate" text:fixed="true" text:date-value="2021-1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WERKTUIGENBERGING, PRIKWEI 34 ALDEBOARN</meta:user-defined>
    <meta:user-defined meta:name="DCTERMS.W3CDTF/DCTERMS.available">2021-12-03</meta:user-defined>
    <meta:user-defined meta:name="DCTERMS.W3CDTF/OVERHEIDop.jaargang">2021</meta:user-defined>
    <meta:user-defined meta:name="OVERHEIDop.publicationIssue">438409</meta:user-defined>
    <meta:user-defined meta:name="OVERHEIDop.GmbID/DC.identifier">gmb-2021-438409</meta:user-defined>
    <meta:user-defined meta:name="OVERHEIDop.versieInformatie"/>
  </office:meta>
</office:document-meta>
</file>