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omgevingsvergunning Van den Hoonaardstraat 7A</text:p>
      <text:section text:name="zakelijke-mededeling_id1-3-2" text:style-name="zakelijke-mededeling">
        <text:section text:name="zakelijke-mededeling-tekst_id1-3-2-1" text:style-name="zakelijke-mededeling-tekst">
          <text:section text:name="tekst_id1-3-2-1-1" text:style-name="tekst">
            <text:p text:style-name="common-al"> Het College van Burgemeester en Wethouders van de Gemeente Rotterdam maakt bekend dat het de volgende omgevingsvergunning heeft verleend (art. 2.1 en 2.2. Wet algemene bepalingen omgevingsrecht). </text:p>
            <text:p text:style-name="common-al">Van den Hoonaardstraat 7A, 3037TA , het intern verbouwen van woningen, het wijzigen van de gevel, het maken van een balkons en het realiseren van een overdekte buitenruimte onder het bestaande dak van de 2e verdieping. ( datum besluit 30 -11-2021, op dezelfde dag verzonden , dossiernummer OMV.21.06.00321 ) </text:p>
            <text:p text:style-name="last-al">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37860</text:span><text:line-break/><text:date style:data-style-name="dag" text:fixed="true" text:date-value="2021-12-03"/><text:line-break/><text:date style:data-style-name="jaar" text:fixed="true" text:date-value="2021-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7860</text:span><text:date style:data-style-name="nicedate" text:fixed="true" text:date-value="2021-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7860</text:span><text:date style:data-style-name="nicedate" text:fixed="true" text:date-value="2021-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an den Hoonaardstraat 7A</meta:user-defined>
    <meta:user-defined meta:name="DCTERMS.W3CDTF/DCTERMS.available">2021-12-03</meta:user-defined>
    <meta:user-defined meta:name="DCTERMS.W3CDTF/OVERHEIDop.jaargang">2021</meta:user-defined>
    <meta:user-defined meta:name="OVERHEIDop.publicationIssue">437860</meta:user-defined>
    <meta:user-defined meta:name="OVERHEIDop.GmbID/DC.identifier">gmb-2021-437860</meta:user-defined>
    <meta:user-defined meta:name="OVERHEIDop.versieInformatie"/>
  </office:meta>
</office:document-meta>
</file>