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GEMEENSCHAPPELIJKE TUIN, BOARNSTERDYK 34 TOT EN MET 40 EN DE STRINGEN 1 TOT EN MET 5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gemeenschappelijke dorpstuin op het perceel tussen Boarnsterdyk 34 t/m 40 en de Stringen 1 t/m 5 te Akkrum  (04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767</text:span><text:line-break/><text:date style:data-style-name="dag" text:fixed="true" text:date-value="2021-02-12"/><text:line-break/><text:date style:data-style-name="jaar" text:fixed="true" text:date-value="2021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767</text:span><text:date style:data-style-name="nicedate" text:fixed="true" text:date-value="2021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767</text:span><text:date style:data-style-name="nicedate" text:fixed="true" text:date-value="2021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897.381 562750.35</meta:user-defined>
    <meta:user-defined meta:name="DC.title">AANVRAAG OMGEVINGSVERGUNNING, AANLEGGEN VAN EEN GEMEENSCHAPPELIJKE TUIN, BOARNSTERDYK 34 TOT EN MET 40 EN DE STRINGEN 1 TOT EN MET 5 AKKRUM</meta:user-defined>
    <meta:user-defined meta:name="OVERHEID.PostcodeHuisnummer/OVERHEIDop.postcodeHuisnummer">8491AW 38</meta:user-defined>
    <meta:user-defined meta:name="OVERHEIDop.straatnaam">Boarnsterdyk</meta:user-defined>
    <meta:user-defined meta:name="OVERHEIDop.woonplaats">Akkrum</meta:user-defined>
    <meta:user-defined meta:name="DCTERMS.W3CDTF/DCTERMS.available">2021-02-12</meta:user-defined>
    <meta:user-defined meta:name="DCTERMS.W3CDTF/OVERHEIDop.jaargang">2021</meta:user-defined>
    <meta:user-defined meta:name="OVERHEIDop.publicationIssue">43767</meta:user-defined>
    <meta:user-defined meta:name="OVERHEIDop.GmbID/DC.identifier">gmb-2021-43767</meta:user-defined>
    <meta:user-defined meta:name="OVERHEIDop.versieInformatie"/>
  </office:meta>
</office:document-meta>
</file>